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getarian_chili"/><text:bookmark-start text:name="__RefHeading___low_sodium_vegetarian_chili_1"/><text:bookmark-start text:name="low_sodium_vegetarian_chili"/>Low Sodium Vegetarian Chili<text:bookmark-end text:name="__RefHeading___low_sodium_vegetarian_chili_1"/><text:bookmark-end text:name="low_sodium_vegetarian_chili"/></text:h>
      <text:p text:style-name="Text_20_body">This low-sodium vegetarian chili is loaded with delicious, vibrant fresh ingredients for a hearty meal you will love. The natural flavors of all the ingredients combine to create a chili experience you will love, without all the added sodium.</text:p>
      <text:p text:style-name="Text_20_body">Prep Time 20 minutes mins | Cook Time 30 minutes mins | Servings 4 -6 servings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½ cup fresh or frozen corn kernels (thawed according to package directions)</text:p>
        </text:list-item>
        <text:list-item>
          <text:p text:style-name="List_20_1_Content"> 1 tablespoon olive oil</text:p>
        </text:list-item>
        <text:list-item>
          <text:p text:style-name="List_20_1_Content"> 1 medium white onion diced</text:p>
        </text:list-item>
        <text:list-item>
          <text:p text:style-name="List_20_1_Content"> 1 medium poblano pepper diced</text:p>
        </text:list-item>
        <text:list-item>
          <text:p text:style-name="List_20_1_Content"> 1 medium stalk of celery diced</text:p>
        </text:list-item>
        <text:list-item>
          <text:p text:style-name="List_20_1_Content"> 1 medium carrot diced</text:p>
        </text:list-item>
        <text:list-item>
          <text:p text:style-name="List_20_1_Content"> ½ cup diced orange red, or yellow bell pepper</text:p>
        </text:list-item>
        <text:list-item>
          <text:p text:style-name="List_20_1_Content"> 1 small or medium jalapeno seeds and ribs removed, and diced</text:p>
        </text:list-item>
        <text:list-item>
          <text:p text:style-name="List_20_1_Content"> ¾ teaspoon freshly ground black pepper</text:p>
        </text:list-item>
        <text:list-item>
          <text:p text:style-name="List_20_1_Content"> 1 tablespoon chili powder no-salt</text:p>
        </text:list-item>
        <text:list-item>
          <text:p text:style-name="List_20_1_Content"> 2 teaspoons ground cumin</text:p>
        </text:list-item>
        <text:list-item>
          <text:p text:style-name="List_20_1_Content"> 1 teaspoon onion powder</text:p>
        </text:list-item>
        <text:list-item>
          <text:p text:style-name="List_20_1_Content"> ½ teaspoon garlic powder</text:p>
        </text:list-item>
        <text:list-item>
          <text:p text:style-name="List_20_1_Content"> 1 15 oz. can no-salt added diced tomatoes, or 2 large beefsteak tomatoes, diced</text:p>
        </text:list-item>
        <text:list-item>
          <text:p text:style-name="List_20_1_Content"> 1 15oz. can no-salt added black beans</text:p>
        </text:list-item>
        <text:list-item>
          <text:p text:style-name="List_20_1_Content"> 3 cups unsalted vegetable broth</text:p>
        </text:list-item>
        <text:list-item>
          <text:p text:style-name="List_20_1_Content"> 2 bay leaves</text:p>
        </text:list-item>
        <text:list-item>
          <text:p text:style-name="List_20_1_Content_Last"> ½ cup red or white quinoa very well rinsed</text:p>
        </text:list-item>
      </text:list>
      <text:h text:style-name="Heading_20_2" text:outline-level="2"><text:bookmark-start text:name="__RefHeading___instructions_3"/><text:bookmark-start text:name="instructions"/>Instructions<text:bookmark-end text:name="__RefHeading___instructions_3"/><text:bookmark-end text:name="instructions"/></text:h>
      <text:list text:style-name="Numbering_20_1" text:continue-numbering="false">
        <text:list-item>
          <text:p text:style-name="Numbering_20_1_Content_First"> Heat a small skillet over medium heat until hot. Add in the corn, and let sit undisturbed for 1-2 minutes, or until lightly charred. Flip, and repeat. Reserve corn.</text:p>
        </text:list-item>
        <text:list-item>
          <text:p text:style-name="Numbering_20_1_Content"> Preheat the olive oil in a large Dutch oven over medium heat until it shimmers. Add in the onion, poblano, celery, carrot, and jalapeno. Season with freshly ground black pepper.</text:p>
        </text:list-item>
        <text:list-item>
          <text:p text:style-name="Numbering_20_1_Content"> Cook until vegetables are softened, approximately 5-7 minutes.</text:p>
        </text:list-item>
        <text:list-item>
          <text:p text:style-name="Numbering_20_1_Content"> Stir in the chili powder, cumin, onion powder, and garlic powder.</text:p>
        </text:list-item>
        <text:list-item>
          <text:p text:style-name="Numbering_20_1_Content"> Stir for 1 minute to bloom the spices.</text:p>
        </text:list-item>
        <text:list-item>
          <text:p text:style-name="Numbering_20_1_Content"> Add in the canned or fresh tomatoes, reserved corn, black beans, broth, and bay leaves.</text:p>
        </text:list-item>
        <text:list-item>
          <text:p text:style-name="Numbering_20_1_Content"> Simmer for 10 minutes, or until warmed through.</text:p>
        </text:list-item>
        <text:list-item>
          <text:p text:style-name="Numbering_20_1_Content"> Add in the quinoa, and simmer for 15-20 minutes, or until cooked through.</text:p>
        </text:list-item>
        <text:list-item>
          <text:p text:style-name="Numbering_20_1_Content_Last"> Garnish with cilantro, onion, and jalapeno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8::33:15</meta:creation-date>
    <dc:creator>Generated</dc:creator>
    <dc:date>2026-09-06T18::33:15</dc:date>
    <dc:language>en-US</dc:language>
    <meta:editing-cycles>1</meta:editing-cycles>
    <meta:editing-duration>PT0S</meta:editing-duration>
    <dc:title>vegetarian_chili</dc:title>
  </office:meta>
</office:document-meta>
</file>