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rkey_meatballs"/><text:bookmark-start text:name="__RefHeading___turkey_meatballs_1"/><text:bookmark-start text:name="turkey_meatballs"/>Turkey Meatballs<text:bookmark-end text:name="__RefHeading___turkey_meatballs_1"/><text:bookmark-end text:name="turkey_meatballs"/></text:h>
      <text:p text:style-name="Text_20_body">Prep Time: 15 mins | Total Time: 21 mins | Serves: 6, Yield: 30 meatball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lb lean ground turkey</text:p>
        </text:list-item>
        <text:list-item>
          <text:p text:style-name="List_20_1_Content"> 3 garlic cloves, minced</text:p>
        </text:list-item>
        <text:list-item>
          <text:p text:style-name="List_20_1_Content"> 1/4 cup onion, finely chopped</text:p>
        </text:list-item>
        <text:list-item>
          <text:p text:style-name="List_20_1_Content"> 1/4 cup parsley, chopped</text:p>
        </text:list-item>
        <text:list-item>
          <text:p text:style-name="List_20_1_Content"> 1/2 teaspoon salt</text:p>
        </text:list-item>
        <text:list-item>
          <text:p text:style-name="List_20_1_Content"> 1/2 teaspoon pepper</text:p>
        </text:list-item>
        <text:list-item>
          <text:p text:style-name="List_20_1_Content"> 1/2 teaspoon oregano</text:p>
        </text:list-item>
        <text:list-item>
          <text:p text:style-name="List_20_1_Content"> 1 egg, beaten</text:p>
        </text:list-item>
        <text:list-item>
          <text:p text:style-name="List_20_1_Content_Last"> 1/2 cup dry breadcrumbs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Mix all the ingredients and shape into 30 meatballs approximately 1“ across.</text:p>
        </text:list-item>
        <text:list-item>
          <text:p text:style-name="Numbering_20_1_Content"> Spray a nonstick pan lightly with veggie oil.</text:p>
        </text:list-item>
        <text:list-item>
          <text:p text:style-name="Numbering_20_1_Content"> Cook the meatballs for 5-6 minutes or until cooked through and nicely browned on the outside You</text:p>
        </text:list-item>
        <text:list-item>
          <text:p text:style-name="Numbering_20_1_Content_Last"> will likely have to repeat the process for a second batch unless you have one big frypan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3::12:08</meta:creation-date>
    <dc:creator>Generated</dc:creator>
    <dc:date>2026-09-05T23::12:08</dc:date>
    <dc:language>en-US</dc:language>
    <meta:editing-cycles>1</meta:editing-cycles>
    <meta:editing-duration>PT0S</meta:editing-duration>
    <dc:title>turkey_meatballs</dc:title>
  </office:meta>
</office:document-meta>
</file>