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weet_potato_casserole"/><text:bookmark-start text:name="__RefHeading___sweet_potato_casserole_1"/><text:bookmark-start text:name="sweet_potato_casserole"/>Sweet Potato Casserole<text:bookmark-end text:name="__RefHeading___sweet_potato_casserole_1"/><text:bookmark-end text:name="sweet_potato_casserole"/></text:h>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illing</text:span></text:p>
      <text:list text:style-name="List_20_1" text:continue-numbering="false">
        <text:list-item>
          <text:p text:style-name="List_20_1_Content_First"> 1/2 stick (4 tablespoons) unsalted butter, melted, plus more for buttering the baking dish</text:p>
        </text:list-item>
        <text:list-item>
          <text:p text:style-name="List_20_1_Content"> 3 to 4 large sweet potatoes (about 1 3/4 pounds), peeled and cubed </text:p>
        </text:list-item>
        <text:list-item>
          <text:p text:style-name="List_20_1_Content"> 1/2 cup milk</text:p>
        </text:list-item>
        <text:list-item>
          <text:p text:style-name="List_20_1_Content"> 1/4 cup brown sugar, packed</text:p>
        </text:list-item>
        <text:list-item>
          <text:p text:style-name="List_20_1_Content"> 1 teaspoon pure vanilla extract</text:p>
        </text:list-item>
        <text:list-item>
          <text:p text:style-name="List_20_1_Content"> 1/2 teaspoon kosher salt</text:p>
        </text:list-item>
        <text:list-item>
          <text:p text:style-name="List_20_1_Content_Last"> 2 large eggs</text:p>
        </text:list-item>
      </text:list>
      <text:p text:style-name="Text_20_body"><text:span text:style-name="Strong_20_Emphasis">Topping</text:span></text:p>
      <text:list text:style-name="List_20_1" text:continue-numbering="false">
        <text:list-item>
          <text:p text:style-name="List_20_1_Content_First"> 1/2 cup all-purpose flour</text:p>
        </text:list-item>
        <text:list-item>
          <text:p text:style-name="List_20_1_Content"> 1/2 cup brown sugar, packed</text:p>
        </text:list-item>
        <text:list-item>
          <text:p text:style-name="List_20_1_Content"> 1/2 stick (4 tablespoons) unsalted butter, melted</text:p>
        </text:list-item>
        <text:list-item>
          <text:p text:style-name="List_20_1_Content"> 1/4 teaspoon kosher salt</text:p>
        </text:list-item>
        <text:list-item>
          <text:p text:style-name="List_20_1_Content_Last"> 3/4 cup chopped pecans</text:p>
        </text:list-item>
      </text:list>
      <text:p text:style-name="Text_20_body"><text:span text:style-name="Strong_20_Emphasis">Directions</text:span></text:p>
      <text:list text:style-name="Numbering_20_1" text:continue-numbering="false">
        <text:list-item>
          <text:p text:style-name="Numbering_20_1_Content_First"> For the sweet potatoes: Add 1 3/4 pounds peeled and cubed sweet potatoes to a large pot of salted water. Bring to a boil over high heat, then lower the heat to a simmer and cook until the potatoes are very tender, 15 to 20 minutes. Drain and cool. Mash the sweet potatoes.</text:p>
        </text:list-item>
        <text:list-item>
          <text:p text:style-name="Numbering_20_1_Content"> For the filling: Preheat the oven to 350 degrees F. Butter a 2-quart baking dish.</text:p>
        </text:list-item>
        <text:list-item>
          <text:p text:style-name="Numbering_20_1_Content"> Whisk together the butter, mashed sweet potatoes, milk, brown sugar, vanilla, salt and eggs in a large bowl. Transfer to the prepared baking dish.</text:p>
        </text:list-item>
        <text:list-item>
          <text:p text:style-name="Numbering_20_1_Content_Last"> For the topping: Combine the flour, brown sugar, butter and salt in a medium bowl until moist and the mixture clumps together. Stir in the pecans. Spread the mixture over the top of the sweet potatoes in an even layer. Bake until mostly set in the center and golden on top, 25 to 30 minutes. Serve hot.</text:p>
        </text:list-item>
      </text:list>
      <text:p text:style-name="Text_20_body"><text:span text:style-name="Strong_20_Emphasis">Notes</text:span></text:p>
      <text:list text:style-name="List_20_1" text:continue-numbering="false">
        <text:list-item>
          <text:p text:style-name="LastListParagraph_List_20_1_Content_First"> Special equipment: a 2-quart baking dish</text:p>
        </text:list-item>
      </text:list>
      <text:p text:style-name="Text_20_body"><text:a xlink:type="simple" xlink:href="https://www.foodnetwork.com/recipes/food-network-kitchen/sweet-potato-casserole-3364945" text:style-name="Internet_20_link" text:visited-style-name="Visited_20_Internet_20_Link">https://www.foodnetwork.com/recipes/food-network-kitchen/sweet-potato-casserole-336494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1::16:24</meta:creation-date>
    <dc:creator>Generated</dc:creator>
    <dc:date>2026-09-04T01::16:24</dc:date>
    <dc:language>en-US</dc:language>
    <meta:editing-cycles>1</meta:editing-cycles>
    <meta:editing-duration>PT0S</meta:editing-duration>
    <dc:title>sweet_potato_casserole</dc:title>
  </office:meta>
</office:document-meta>
</file>