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weet_and_savory_chicken_salad"/><text:bookmark-start text:name="__RefHeading___sweet_savory_chicken_salad_1"/><text:bookmark-start text:name="sweet_savory_chicken_salad"/>Sweet &amp; Savory Chicken Salad<text:bookmark-end text:name="__RefHeading___sweet_savory_chicken_salad_1"/><text:bookmark-end text:name="sweet_savory_chicken_salad"/></text:h>
      <text:p text:style-name="Text_20_body">A sweet &amp; savory chicken salad that is whole30 friendly, paleo, and gluten/dairy free. </text:p>
      <text:p text:style-name="Text_20_body">Prep Time 15 minutes | Total Time 15 minutes | Servings 4 people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lb chicken breasts</text:p>
        </text:list-item>
        <text:list-item>
          <text:p text:style-name="List_20_1_Content"> 15-20 grapes sliced in half</text:p>
        </text:list-item>
        <text:list-item>
          <text:p text:style-name="List_20_1_Content"> 1/4 cup dried cranberries or diced apple</text:p>
        </text:list-item>
        <text:list-item>
          <text:p text:style-name="List_20_1_Content"> 1/4 cup pistachios or pecans raw or dry roasted</text:p>
        </text:list-item>
        <text:list-item>
          <text:p text:style-name="List_20_1_Content"> 1/4 cup chopped celery (optional)</text:p>
        </text:list-item>
        <text:list-item>
          <text:p text:style-name="List_20_1_Content"> 1/4 cup mayo Use Primal Kitchen for Whole30</text:p>
        </text:list-item>
        <text:list-item>
          <text:p text:style-name="List_20_1_Content"> 1/2 tsp sea salt more or less to taste</text:p>
        </text:list-item>
        <text:list-item>
          <text:p text:style-name="List_20_1_Content"> 1/4 tsp black pepper</text:p>
        </text:list-item>
        <text:list-item>
          <text:p text:style-name="List_20_1_Content"> 1/2 tsp celery seed</text:p>
        </text:list-item>
        <text:list-item>
          <text:p text:style-name="List_20_1_Content_Last"> 1/2 tsp paprika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Cook chicken: Bring a large pot of water to a boil with chicken breasts inside. Once boiling, cover and remove from heat. Let the breasts sit in the covered pot for 15 minutes. Chop/shred and add to a bowl. Omit this step if using rotisserie chicken!</text:p>
        </text:list-item>
        <text:list-item>
          <text:p text:style-name="Numbering_20_1_Content_Last"> Add remaining ingredients into a large bowl with the cooked chicken. Mix well until combined. Refrigerate until ready to eat! Can be stored in the fridge for up to 5 day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32:30</meta:creation-date>
    <dc:creator>Generated</dc:creator>
    <dc:date>2026-09-06T18::32:30</dc:date>
    <dc:language>en-US</dc:language>
    <meta:editing-cycles>1</meta:editing-cycles>
    <meta:editing-duration>PT0S</meta:editing-duration>
    <dc:title>sweet_and_savory_chicken_salad</dc:title>
  </office:meta>
</office:document-meta>
</file>