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ollen_-_german_holiday_bread"/><text:bookmark-start text:name="__RefHeading___stollen_german_holiday_bread_1"/><text:bookmark-start text:name="stollen_german_holiday_bread"/>Stollen (German Holiday Bread)<text:bookmark-end text:name="__RefHeading___stollen_german_holiday_bread_1"/><text:bookmark-end text:name="stollen_german_holiday_bread"/></text:h>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Ingredients make 2 loaves</text:span></text:p>
      <text:h text:style-name="Heading_20_3" text:outline-level="3"><text:bookmark-start text:name="__RefHeading___marzipan_ingredients_3"/><text:bookmark-start text:name="marzipan_ingredients"/>Marzipan Ingredients:<text:bookmark-end text:name="__RefHeading___marzipan_ingredients_3"/><text:bookmark-end text:name="marzipan_ingredients"/></text:h>
      <text:list text:style-name="List_20_1" text:continue-numbering="false">
        <text:list-item>
          <text:p text:style-name="List_20_1_Content_First"> 150 g almond flour</text:p>
        </text:list-item>
        <text:list-item>
          <text:p text:style-name="List_20_1_Content"> 180 g confectioner sugar</text:p>
        </text:list-item>
        <text:list-item>
          <text:p text:style-name="List_20_1_Content"> 2 tsp almond extract</text:p>
        </text:list-item>
        <text:list-item>
          <text:p text:style-name="List_20_1_Content"> 1 tsp rose water</text:p>
        </text:list-item>
        <text:list-item>
          <text:p text:style-name="List_20_1_Content_Last"> 1 egg white</text:p>
        </text:list-item>
      </text:list>
      <text:h text:style-name="Heading_20_3" text:outline-level="3"><text:bookmark-start text:name="__RefHeading___candied_citrus_peel_ingredients_4"/><text:bookmark-start text:name="candied_citrus_peel_ingredients"/>Candied Citrus Peel Ingredients:<text:bookmark-end text:name="__RefHeading___candied_citrus_peel_ingredients_4"/><text:bookmark-end text:name="candied_citrus_peel_ingredients"/></text:h>
      <text:list text:style-name="List_20_1" text:continue-numbering="false">
        <text:list-item>
          <text:p text:style-name="List_20_1_Content_First"> 2 oranges, peeled and sliced</text:p>
        </text:list-item>
        <text:list-item>
          <text:p text:style-name="List_20_1_Content"> 4 lemons, peeled and sliced</text:p>
        </text:list-item>
        <text:list-item>
          <text:p text:style-name="List_20_1_Content"> 1 cup water</text:p>
        </text:list-item>
        <text:list-item>
          <text:p text:style-name="List_20_1_Content"> 2 cups sugar</text:p>
        </text:list-item>
        <text:list-item>
          <text:p text:style-name="List_20_1_Content_Last"> Granulated sugar</text:p>
        </text:list-item>
      </text:list>
      <text:h text:style-name="Heading_20_3" text:outline-level="3"><text:bookmark-start text:name="__RefHeading___bread_ingredients_5"/><text:bookmark-start text:name="bread_ingredients"/>Bread Ingredients:<text:bookmark-end text:name="__RefHeading___bread_ingredients_5"/><text:bookmark-end text:name="bread_ingredients"/></text:h>
      <text:h text:style-name="Heading_20_4" text:outline-level="4"><text:bookmark-start text:name="__RefHeading___boozy_fruit_6"/><text:bookmark-start text:name="boozy_fruit"/>Boozy Fruit<text:bookmark-end text:name="__RefHeading___boozy_fruit_6"/><text:bookmark-end text:name="boozy_fruit"/></text:h>
      <text:list text:style-name="List_20_1" text:continue-numbering="false">
        <text:list-item>
          <text:p text:style-name="List_20_1_Content_First"> 250 g raisins</text:p>
        </text:list-item>
        <text:list-item>
          <text:p text:style-name="List_20_1_Content"> 125 g almonds, slivered</text:p>
        </text:list-item>
        <text:list-item>
          <text:p text:style-name="List_20_1_Content"> 200 g candied citrus peels, roughly chopped</text:p>
        </text:list-item>
        <text:list-item>
          <text:p text:style-name="List_20_1_Content_Last"> 100 ml dark rum</text:p>
        </text:list-item>
      </text:list>
      <text:h text:style-name="Heading_20_4" text:outline-level="4"><text:bookmark-start text:name="__RefHeading___yeast_activation_test_7"/><text:bookmark-start text:name="yeast_activation_test"/>Yeast Activation Test<text:bookmark-end text:name="__RefHeading___yeast_activation_test_7"/><text:bookmark-end text:name="yeast_activation_test"/></text:h>
      <text:list text:style-name="List_20_1" text:continue-numbering="false">
        <text:list-item>
          <text:p text:style-name="List_20_1_Content_First"> 1 cup milk, lukewarm</text:p>
        </text:list-item>
        <text:list-item>
          <text:p text:style-name="List_20_1_Content"> 25 g sugar</text:p>
        </text:list-item>
        <text:list-item>
          <text:p text:style-name="List_20_1_Content_Last"> 9 g (3tsp) instant yeast</text:p>
        </text:list-item>
      </text:list>
      <text:h text:style-name="Heading_20_4" text:outline-level="4"><text:bookmark-start text:name="__RefHeading___dry_8"/><text:bookmark-start text:name="dry"/>Dry<text:bookmark-end text:name="__RefHeading___dry_8"/><text:bookmark-end text:name="dry"/></text:h>
      <text:list text:style-name="List_20_1" text:continue-numbering="false">
        <text:list-item>
          <text:p text:style-name="List_20_1_Content_First"> 480 g (4 cups) all-purpose flour</text:p>
        </text:list-item>
        <text:list-item>
          <text:p text:style-name="List_20_1_Content"> 175 g sugar</text:p>
        </text:list-item>
        <text:list-item>
          <text:p text:style-name="List_20_1_Content"> 1 tsp kosher salt</text:p>
        </text:list-item>
        <text:list-item>
          <text:p text:style-name="List_20_1_Content"> 1 tsp ground cinnamon</text:p>
        </text:list-item>
        <text:list-item>
          <text:p text:style-name="List_20_1_Content"> ½ tsp ground cardamom</text:p>
        </text:list-item>
        <text:list-item>
          <text:p text:style-name="List_20_1_Content_Last"> 1 tsp ground mace, optional </text:p>
        </text:list-item>
      </text:list>
      <text:h text:style-name="Heading_20_4" text:outline-level="4"><text:bookmark-start text:name="__RefHeading___wet_9"/><text:bookmark-start text:name="wet"/>Wet<text:bookmark-end text:name="__RefHeading___wet_9"/><text:bookmark-end text:name="wet"/></text:h>
      <text:list text:style-name="List_20_1" text:continue-numbering="false">
        <text:list-item>
          <text:p text:style-name="List_20_1_Content_First"> 2 tsp vanilla extract</text:p>
        </text:list-item>
        <text:list-item>
          <text:p text:style-name="List_20_1_Content"> 113 g (1.5 sticks) unsalted butter, softened</text:p>
        </text:list-item>
        <text:list-item>
          <text:p text:style-name="List_20_1_Content"> Lemon zest</text:p>
        </text:list-item>
        <text:list-item>
          <text:p text:style-name="List_20_1_Content"> 1 large egg</text:p>
        </text:list-item>
        <text:list-item>
          <text:p text:style-name="List_20_1_Content_Last"> 2 large egg yolks</text:p>
        </text:list-item>
      </text:list>
      <text:h text:style-name="Heading_20_4" text:outline-level="4"><text:bookmark-start text:name="__RefHeading___assembling_and_finishing_10"/><text:bookmark-start text:name="assembling_and_finishing"/>Assembling and Finishing<text:bookmark-end text:name="__RefHeading___assembling_and_finishing_10"/><text:bookmark-end text:name="assembling_and_finishing"/></text:h>
      <text:list text:style-name="List_20_1" text:continue-numbering="false">
        <text:list-item>
          <text:p text:style-name="List_20_1_Content_First"> 8 oz marzipan</text:p>
        </text:list-item>
        <text:list-item>
          <text:p text:style-name="List_20_1_Content"> 1 stick melted butter </text:p>
        </text:list-item>
        <text:list-item>
          <text:p text:style-name="List_20_1_Content_Last"> Powdered sugar</text:p>
        </text:list-item>
      </text:list>
      <text:h text:style-name="Heading_20_2" text:outline-level="2"><text:bookmark-start text:name="__RefHeading___instructions_11"/><text:bookmark-start text:name="instructions"/>Instructions<text:bookmark-end text:name="__RefHeading___instructions_11"/><text:bookmark-end text:name="instructions"/></text:h>
      <text:h text:style-name="Heading_20_3" text:outline-level="3"><text:bookmark-start text:name="__RefHeading___marzipan_instructions_12"/><text:bookmark-start text:name="marzipan_instructions"/>Marzipan Instructions:<text:bookmark-end text:name="__RefHeading___marzipan_instructions_12"/><text:bookmark-end text:name="marzipan_instructions"/></text:h>
      <text:list text:style-name="Numbering_20_1" text:continue-numbering="false">
        <text:list-item>
          <text:p text:style-name="Numbering_20_1_Content_First"> Place the almond flour and powdered sugar in a food processor and pulse until combined and smooth.</text:p>
        </text:list-item>
        <text:list-item>
          <text:p text:style-name="Numbering_20_1_Content"> Add the almond extract and rose water and pulse to combine. </text:p>
        </text:list-item>
        <text:list-item>
          <text:p text:style-name="Numbering_20_1_Content"> Add the egg white and process until a thick dough is formed. </text:p>
        </text:list-item>
        <text:list-item>
          <text:p text:style-name="Numbering_20_1_Content"> If the mass is still too wet and sticky, add more powdered sugar and almond flour. Keep in mind that it will become firmer after it's been refrigerated.</text:p>
        </text:list-item>
        <text:list-item>
          <text:p text:style-name="Numbering_20_1_Content"> Turn the almond marzipan out onto a work surface and knead a few times. Form into a log, wrap in plastic wrap and refrigerate.</text:p>
        </text:list-item>
        <text:list-item>
          <text:p text:style-name="Numbering_20_1_Content"> Will keep for at least a month in the refrigerator or up to 6 months in the freezer. Bring to room temperature before using in any recipe.</text:p>
        </text:list-item>
        <text:list-item>
          <text:p text:style-name="Numbering_20_1_Content_Last"> Makes 13-14 ounces of marzipan or almond paste. </text:p>
        </text:list-item>
      </text:list>
      <text:h text:style-name="Heading_20_3" text:outline-level="3"><text:bookmark-start text:name="__RefHeading___candied_citrus_peel_instructions_13"/><text:bookmark-start text:name="candied_citrus_peel_instructions"/>Candied Citrus Peel Instructions:<text:bookmark-end text:name="__RefHeading___candied_citrus_peel_instructions_13"/><text:bookmark-end text:name="candied_citrus_peel_instructions"/></text:h>
      <text:list text:style-name="Numbering_20_1" text:continue-numbering="false">
        <text:list-item>
          <text:p text:style-name="Numbering_20_1_Content_First"> Peel oranges and lemons.</text:p>
        </text:list-item>
        <text:list-item>
          <text:p text:style-name="Numbering_20_1_Content"> Boil the peels for 15 minutes. </text:p>
        </text:list-item>
        <text:list-item>
          <text:p text:style-name="Numbering_20_1_Content"> Drain and rinse peels, discarding the water from the pot.</text:p>
        </text:list-item>
        <text:list-item>
          <text:p text:style-name="Numbering_20_1_Content"> Repeat this process two more times to reduce the bitter flavor.</text:p>
        </text:list-item>
        <text:list-item>
          <text:p text:style-name="Numbering_20_1_Content"> Add 1 cup of fresh water and 2 cups of sugar to the pot, bring it to a boil. </text:p>
        </text:list-item>
        <text:list-item>
          <text:p text:style-name="Numbering_20_1_Content"> Boil for a couple minutes until the sugar is dissolved. </text:p>
        </text:list-item>
        <text:list-item>
          <text:p text:style-name="Numbering_20_1_Content"> Add the citrus peels, reduce the heat to low, and simmer for 45-60 minutes, stirring occasionally, until the peels become translucent, and the syrup becomes slightly thickened (on a candy thermometer this will be approximately soft ball stage).</text:p>
        </text:list-item>
        <text:list-item>
          <text:p text:style-name="Numbering_20_1_Content"> Use slotted spoon to remove a few peels at a time and let the excess syrup drip off. </text:p>
        </text:list-item>
        <text:list-item>
          <text:p text:style-name="Numbering_20_1_Content"> Place the hot, wet peels in a bowl of sugar or a ziplock bag with sugar in it and toss/shake to coat.</text:p>
        </text:list-item>
        <text:list-item>
          <text:p text:style-name="Numbering_20_1_Content"> Spread the candied citrus peels out on a wire rack to cool and dry completely, 1-2 days.</text:p>
        </text:list-item>
        <text:list-item>
          <text:p text:style-name="Numbering_20_1_Content_Last"> Stored in an airtight container in a cool, dry place, the candied citrus peel will keep for at least a month. They'll keep even longer in the fridge and for a few months frozen.</text:p>
        </text:list-item>
      </text:list>
      <text:h text:style-name="Heading_20_3" text:outline-level="3"><text:bookmark-start text:name="__RefHeading___boozy_fruit_and_bread_instructions_14"/><text:bookmark-start text:name="boozy_fruit_and_bread_instructions"/>Boozy Fruit and Bread Instructions:<text:bookmark-end text:name="__RefHeading___boozy_fruit_and_bread_instructions_14"/><text:bookmark-end text:name="boozy_fruit_and_bread_instructions"/></text:h>
      <text:h text:style-name="Heading_20_4" text:outline-level="4"><text:bookmark-start text:name="__RefHeading___boozy_fruit_15"/><text:bookmark-start text:name="boozy_fruit1"/>Boozy Fruit<text:bookmark-end text:name="__RefHeading___boozy_fruit_15"/><text:bookmark-end text:name="boozy_fruit1"/></text:h>
      <text:list text:style-name="Numbering_20_1" text:continue-numbering="false">
        <text:list-item>
          <text:p text:style-name="LastListParagraph_Numbering_20_1_Content_First"> Place the raisins, candied citrus peel, and almonds in a medium bowl and pour the rum over it. Stir to combine. Set aside and let the fruit mixture soak in the rum while the dough rises.</text:p>
        </text:list-item>
      </text:list>
      <text:h text:style-name="Heading_20_4" text:outline-level="4"><text:bookmark-start text:name="__RefHeading___bread_making_16"/><text:bookmark-start text:name="bread_making"/>Bread Making<text:bookmark-end text:name="__RefHeading___bread_making_16"/><text:bookmark-end text:name="bread_making"/></text:h>
      <text:list text:style-name="Numbering_20_1" text:continue-numbering="false">
        <text:list-item>
          <text:p text:style-name="Numbering_20_1_Content_First"> Stir the yeast and 2 tablespoons (25g) of the sugar into the lukewarm milk and let sit in a warm place for 10-15 minutes until very frothy.</text:p>
        </text:list-item>
        <text:list-item>
          <text:p text:style-name="Numbering_20_1_Content"> Place the flour, 175g sugar, egg, egg yolks, butter, vanilla extract, lemon zest, salt, cardamom, mace and cinnamon in the bowl of a stand mixer fitted with a dough hook. </text:p>
        </text:list-item>
        <text:list-item>
          <text:p text:style-name="Numbering_20_1_Content"> Add the yeast/milk mixture. Stir the mixture until it comes together.  </text:p>
        </text:list-item>
        <text:list-item>
          <text:p text:style-name="Numbering_20_1_Content"> Knead the dough on medium for 7-8 minutes. </text:p>
        </text:list-item>
        <text:list-item>
          <text:p text:style-name="Numbering_20_1_Content"> Remove the dough ball, lightly spray the bowl with a little oil, return the dough ball, cover loosely with plastic wrap and place it in a warm place or slightly warmed oven, to rise until nearly doubled in size, at least 1 hour.  </text:p>
        </text:list-item>
        <text:list-item>
          <text:p text:style-name="Numbering_20_1_Content"> Punch down the dough and add the soaked fruit/nut mixture to the dough (it should have absorbed all the rum by now but if there is excess liquid, pour it out before adding the mixture to the dough). </text:p>
        </text:list-item>
        <text:list-item>
          <text:p text:style-name="Numbering_20_1_Content"> Using the dough hook, knead the fruit/nut mixture into the dough until combined. If the dough is too wet to handle, add a little bit of flour until the dough pulls away from the sides of the bowl.  </text:p>
        </text:list-item>
        <text:list-item>
          <text:p text:style-name="Numbering_20_1_Content"> Turn the dough out onto a floured work surface and cut it in two equal halves. </text:p>
        </text:list-item>
        <text:list-item>
          <text:p text:style-name="Numbering_20_1_Content"> Press or roll each piece into an oval to about 1” thickness. </text:p>
        </text:list-item>
        <text:list-item>
          <text:p text:style-name="Numbering_20_1_Content"> Roll each piece of marzipan into a log the length of the oval.  </text:p>
        </text:list-item>
        <text:list-item>
          <text:p text:style-name="Numbering_20_1_Content"> Press the marzipan gently into the middle of the dough.  </text:p>
        </text:list-item>
        <text:list-item>
          <text:p text:style-name="Numbering_20_1_Content"> Fold the left side of the dough over to cover the marzipan, then fold right side over on top of the left side so that the edge of it sits just left of the middle of the stollen. (In other words, don't fold the right side all the way over to the left edge of the stollen.)  </text:p>
        </text:list-item>
        <text:list-item>
          <text:p text:style-name="Numbering_20_1_Content"> Pinch and tuck the top and bottom ends of the stollen to cover the marzipan.  </text:p>
        </text:list-item>
        <text:list-item>
          <text:p text:style-name="Numbering_20_1_Content"> Use the bottom edge of the hand to press down along the length of the stollen towards the right of the center to create a divot and characteristic hump. </text:p>
        </text:list-item>
        <text:list-item>
          <text:p text:style-name="Numbering_20_1_Content"> Place on a lined baking sheet. Cover loosely with plastic wrap and let rest in a warm place or slightly warmed oven for 40-60 minutes until puffy.  At that point, pick off any raisins that are sticking out of the dough (they will burn during baking).  </text:p>
        </text:list-item>
        <text:list-item>
          <text:p text:style-name="Numbering_20_1_Content"> Towards the end of the last rise, preheat the oven to 350°F and bake for 30-40 minutes or until golden with an internal temperature of 190°F. </text:p>
        </text:list-item>
        <text:list-item>
          <text:p text:style-name="Numbering_20_1_Content"> Let sit for 5 minutes, using toothpick poke holes all over (this will allow the butter to seep in), then generously brush with melted butter while still warm. Immediately sprinkle with a generous amount of powdered sugar, rubbing it into the creases and down the sides.  Let it cool completely. </text:p>
        </text:list-item>
        <text:list-item>
          <text:p text:style-name="Numbering_20_1_Content_Last"> The Stollen can be sliced and eaten immediately or wrapped tightly (wrap in plastic wrap then foil) and left to “ripen” in a cool place for 2 weeks. The liquid from the dried fruits will further penetrate the dough for more flavor and moisture. Stollen can also be frozen for longer storage.</text:p>
        </text:list-item>
      </text:list>
      <text:p text:style-name="Text_20_body"><text:a xlink:type="simple" xlink:href="https://basicswithbabish.co/basicsepisodes/stollen" text:style-name="Internet_20_link" text:visited-style-name="Visited_20_Internet_20_Link">https://basicswithbabish.co/basicsepisodes/stollen</text:a></text:p>
      <text:p text:style-name="Text_20_body"><text:a xlink:type="simple" xlink:href="https://youtu.be/25Od-bcv6vM" text:style-name="Internet_20_link" text:visited-style-name="Visited_20_Internet_20_Link">https://youtu.be/25Od-bcv6v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19::58:39</meta:creation-date>
    <dc:creator>Generated</dc:creator>
    <dc:date>2026-09-05T19::58:39</dc:date>
    <dc:language>en-US</dc:language>
    <meta:editing-cycles>1</meta:editing-cycles>
    <meta:editing-duration>PT0S</meta:editing-duration>
    <dc:title>stollen_-_german_holiday_bread</dc:title>
  </office:meta>
</office:document-meta>
</file>