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inach_and_artichoke_dip"/><text:bookmark-start text:name="__RefHeading___easy_spinach_artichoke_dip_1"/><text:bookmark-start text:name="easy_spinach_artichoke_dip"/>Easy Spinach Artichoke Dip<text:bookmark-end text:name="__RefHeading___easy_spinach_artichoke_dip_1"/><text:bookmark-end text:name="easy_spinach_artichoke_dip"/></text:h>
      <text:p text:style-name="Text_20_body">Easy homemade Spinach Artichoke Dip - made in just 30 minutes, from scratch, very easy and delicious! Can't beat homemade dip! And, you know exactly what ingredients are in it. It's gluten free!</text:p>
      <text:p text:style-name="Text_20_body">Prep Time 15 minutes | Cook Time 15 minutes | Total Time 30 minutes | Servings 10 servings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8 oz cream cheese</text:p>
        </text:list-item>
        <text:list-item>
          <text:p text:style-name="List_20_1_Content"> ½ cup Greek yogurt or sour cream</text:p>
        </text:list-item>
        <text:list-item>
          <text:p text:style-name="List_20_1_Content"> 1 cup Parmesan cheese shredded</text:p>
        </text:list-item>
        <text:list-item>
          <text:p text:style-name="List_20_1_Content"> 1 cup Mozzarella cheese shredded</text:p>
        </text:list-item>
        <text:list-item>
          <text:p text:style-name="List_20_1_Content"> 14 oz artichokes , chopped, from the can</text:p>
        </text:list-item>
        <text:list-item>
          <text:p text:style-name="List_20_1_Content"> 1 cup cooked spinach</text:p>
        </text:list-item>
        <text:list-item>
          <text:p text:style-name="List_20_1_Content"> 4 garlic cloves minced</text:p>
        </text:list-item>
        <text:list-item>
          <text:p text:style-name="List_20_1_Content"> 1/4 teaspoon Cayenne pepper</text:p>
        </text:list-item>
        <text:list-item>
          <text:p text:style-name="List_20_1_Content_Last"> 1/4 teaspoon Salt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In a medium pan, combine cream cheese, Greek yogurt (or sour cream), Parmesan cheese, Mozzarella cheese, and stir, over medium heat, until cream cheese melts.</text:p>
        </text:list-item>
        <text:list-item>
          <text:p text:style-name="Numbering_20_1_Content"> Stir in cooked spinach and chopped artichokes and cook for 1-2 minutes over low-medium heat, until everything is well combined and creamy. Stir in minced garlic, and remove from heat.</text:p>
        </text:list-item>
        <text:list-item>
          <text:p text:style-name="Numbering_20_1_Content_Last"> Season with Cayenne pepper and salt, to taste.</text:p>
        </text:list-item>
      </text:list>
      <text:p text:style-name="Text_20_body"><text:a xlink:type="simple" xlink:href="https://juliasalbum.com/easy-spinach-artichoke-dip/" text:style-name="Internet_20_link" text:visited-style-name="Visited_20_Internet_20_Link">https://juliasalbum.com/easy-spinach-artichoke-dip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09::58:01</meta:creation-date>
    <dc:creator>Generated</dc:creator>
    <dc:date>2026-09-04T09::58:01</dc:date>
    <dc:language>en-US</dc:language>
    <meta:editing-cycles>1</meta:editing-cycles>
    <meta:editing-duration>PT0S</meta:editing-duration>
    <dc:title>spinach_and_artichoke_dip</dc:title>
  </office:meta>
</office:document-meta>
</file>