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pa_de_fideo"/><text:bookmark-start text:name="__RefHeading___sopa_de_fideo_mexican_noodle_soup_1"/><text:bookmark-start text:name="sopa_de_fideo_mexican_noodle_soup"/>Sopa de Fideo (Mexican Noodle Soup)<text:bookmark-end text:name="__RefHeading___sopa_de_fideo_mexican_noodle_soup_1"/><text:bookmark-end text:name="sopa_de_fideo_mexican_noodle_soup"/></text:h>
      <text:p text:style-name="Text_20_body">Sopa de Fideo, also known as Mexican noodle soup, is a tomato-based soup that's easy to make and perfect for the whole family! This satisfying and comforting soup is also vegetarian and vegan.</text:p>
      <text:p text:style-name="Text_20_body">Prep Time 5 mins | Cook Time 30 mins | Total Time 35 min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4.5 ounce cans fire roasted diced tomatoes</text:p>
        </text:list-item>
        <text:list-item>
          <text:p text:style-name="List_20_1_Content"> 1 medium onion, chopped</text:p>
        </text:list-item>
        <text:list-item>
          <text:p text:style-name="List_20_1_Content"> 1 teaspoon minced garlic (about 1 large clove)</text:p>
        </text:list-item>
        <text:list-item>
          <text:p text:style-name="List_20_1_Content"> 1/2 teaspoon cumin powder</text:p>
        </text:list-item>
        <text:list-item>
          <text:p text:style-name="List_20_1_Content"> 6 cups chicken or vegetable broth, divided</text:p>
        </text:list-item>
        <text:list-item>
          <text:p text:style-name="List_20_1_Content"> 2 tablespoons olive oil, divided</text:p>
        </text:list-item>
        <text:list-item>
          <text:p text:style-name="List_20_1_Content"> 8 ounces fideo pasta</text:p>
        </text:list-item>
        <text:list-item>
          <text:p text:style-name="List_20_1_Content_Last"> 2 teaspoons salt, plus more to taste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Add canned tomatoes, onions, garlic, cumin and 1 cup broth in a large blender. Blend until completely smooth. Blend this in a blender until smooth. </text:p>
        </text:list-item>
        <text:list-item>
          <text:p text:style-name="Numbering_20_1_Content"> Heat a medium saucepan over medium high heat. Add 1 tablespoon of olive oil and add blended tomato sauce. Cook for 5 minutes, stirring occasionally. Remove from heat.</text:p>
        </text:list-item>
        <text:list-item>
          <text:p text:style-name="Numbering_20_1_Content"> Heat a Dutch oven or large pot over medium high heat. Add the remaining tablespoon of olive oil and add fideo pasta noodles. Stir fry for 3 to 4 minutes, until pasta has browned a little and begun to blister.</text:p>
        </text:list-item>
        <text:list-item>
          <text:p text:style-name="Numbering_20_1_Content"> Add the warm blended tomato sauce, the remaining 5 cups of broth and salt. Stir together to combine, cover and cook for 20 minutes, until the noodles are cooked through.</text:p>
        </text:list-item>
        <text:list-item>
          <text:p text:style-name="Numbering_20_1_Content_Last"> Taste and season with more salt if necessary.</text:p>
        </text:list-item>
      </text:list>
      <text:p text:style-name="Text_20_body"><text:a xlink:type="simple" xlink:href="https://www.isabeleats.com/sopa-de-fideo/" text:style-name="Internet_20_link" text:visited-style-name="Visited_20_Internet_20_Link">https://www.isabeleats.com/sopa-de-fide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5::12:51</meta:creation-date>
    <dc:creator>Generated</dc:creator>
    <dc:date>2026-09-06T05::12:51</dc:date>
    <dc:language>en-US</dc:language>
    <meta:editing-cycles>1</meta:editing-cycles>
    <meta:editing-duration>PT0S</meta:editing-duration>
    <dc:title>sopa_de_fideo</dc:title>
  </office:meta>
</office:document-meta>
</file>