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w_cooker_chicken_and_garlic_butter_pasta"/><text:bookmark-start text:name="__RefHeading___slow_cooker_garlic_butter_pasta_1"/><text:bookmark-start text:name="slow_cooker_garlic_butter_pasta"/>Slow Cooker Garlic Butter Pasta<text:bookmark-end text:name="__RefHeading___slow_cooker_garlic_butter_pasta_1"/><text:bookmark-end text:name="slow_cooker_garlic_butter_pasta"/></text:h>
      <text:p text:style-name="Text_20_body">Tender chicken, rotini pasta, carrots and peas in a garlic butter sauce.</text:p>
      <text:p text:style-name="Text_20_body">Prep Time 15 mins | Cook Time 8 hrs | Total Time 8 hrs 15 mins | Servings: 8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1/2 lbs. boneless skinless chicken thighs</text:p>
        </text:list-item>
        <text:list-item>
          <text:p text:style-name="List_20_1_Content"> 1 Tbsp. minced garlic</text:p>
        </text:list-item>
        <text:list-item>
          <text:p text:style-name="List_20_1_Content"> 4 carrots, peeled and sliced</text:p>
        </text:list-item>
        <text:list-item>
          <text:p text:style-name="List_20_1_Content"> 1 white onion, diced</text:p>
        </text:list-item>
        <text:list-item>
          <text:p text:style-name="List_20_1_Content"> 1/2 cup salted butter cut into slices</text:p>
        </text:list-item>
        <text:list-item>
          <text:p text:style-name="List_20_1_Content"> 1 tsp. dried thyme</text:p>
        </text:list-item>
        <text:list-item>
          <text:p text:style-name="List_20_1_Content"> 1 tsp. dried basil</text:p>
        </text:list-item>
        <text:list-item>
          <text:p text:style-name="List_20_1_Content"> 1/2 tsp. sea salt</text:p>
        </text:list-item>
        <text:list-item>
          <text:p text:style-name="List_20_1_Content"> 1/4 tsp. pepper</text:p>
        </text:list-item>
        <text:list-item>
          <text:p text:style-name="List_20_1_Content"> 1 cup frozen peas ADD AT THE END</text:p>
        </text:list-item>
        <text:list-item>
          <text:p text:style-name="List_20_1_Content"> 1 lb. rotini pasta cooked al dente, ADD AT THE END</text:p>
        </text:list-item>
        <text:list-item>
          <text:p text:style-name="List_20_1_Content_Last"> Parmesan cheese for serving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Add the chicken, garlic, onions, carrots, butter, thyme, basil, salt and pepper.</text:p>
        </text:list-item>
        <text:list-item>
          <text:p text:style-name="Numbering_20_1_Content"> Cover and cook on LOW for 7-8 hours.</text:p>
        </text:list-item>
        <text:list-item>
          <text:p text:style-name="Numbering_20_1_Content"> When the cooking time is done, cook the pasta according to the package directions.</text:p>
        </text:list-item>
        <text:list-item>
          <text:p text:style-name="Numbering_20_1_Content"> Shred the chicken. Add the peas, and the drained and cooked pasta. Stir.</text:p>
        </text:list-item>
        <text:list-item>
          <text:p text:style-name="Numbering_20_1_Content"> Sprinkle with Parmesan cheese and serve!</text:p>
        </text:list-item>
        <text:list-item>
          <text:p text:style-name="Numbering_20_1_Content_Last"> Enjoy!</text:p>
        </text:list-item>
      </text:list>
      <text:p text:style-name="Text_20_body">source:  <text:a xlink:type="simple" xlink:href="https://www.themagicalslowcooker.com/garlic-butter-chicken-pasta/" text:style-name="Internet_20_link" text:visited-style-name="Visited_20_Internet_20_Link">https://www.themagicalslowcooker.com/garlic-butter-chicken-past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11:15</meta:creation-date>
    <dc:creator>Generated</dc:creator>
    <dc:date>2026-09-05T22::11:15</dc:date>
    <dc:language>en-US</dc:language>
    <meta:editing-cycles>1</meta:editing-cycles>
    <meta:editing-duration>PT0S</meta:editing-duration>
    <dc:title>slow_cooker_chicken_and_garlic_butter_pasta</dc:title>
  </office:meta>
</office:document-meta>
</file>