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uben_sandwich"/><text:bookmark-start text:name="__RefHeading___classic_reuben_sandwich_recipe_1"/><text:bookmark-start text:name="classic_reuben_sandwich_recipe"/>Classic Reuben Sandwich Recipe<text:bookmark-end text:name="__RefHeading___classic_reuben_sandwich_recipe_1"/><text:bookmark-end text:name="classic_reuben_sandwich_recipe"/></text:h>
      <text:p text:style-name="Text_20_body">Prep Time: 10 minutes | Cook Time: 5 minutes | Total Time: 15 minute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p text:style-name="Text_20_body"><text:span text:style-name="Strong_20_Emphasis">Sandwich</text:span></text:p>
      <text:list text:style-name="List_20_1" text:continue-numbering="false">
        <text:list-item>
          <text:p text:style-name="List_20_1_Content_First"> 1/2 lb corned beef</text:p>
        </text:list-item>
        <text:list-item>
          <text:p text:style-name="List_20_1_Content"> ½ tsp olive oil</text:p>
        </text:list-item>
        <text:list-item>
          <text:p text:style-name="List_20_1_Content"> 6 slices rye bread</text:p>
        </text:list-item>
        <text:list-item>
          <text:p text:style-name="List_20_1_Content"> 2 Tbsp unsalted butter room temp</text:p>
        </text:list-item>
        <text:list-item>
          <text:p text:style-name="List_20_1_Content"> 1/2 cup sauerkraut drained</text:p>
        </text:list-item>
        <text:list-item>
          <text:p text:style-name="List_20_1_Content_Last"> 6 slices Swiss cheese</text:p>
        </text:list-item>
      </text:list>
      <text:p text:style-name="Text_20_body"><text:span text:style-name="Strong_20_Emphasis">Russian Dressing</text:span></text:p>
      <text:list text:style-name="List_20_1" text:continue-numbering="false">
        <text:list-item>
          <text:p text:style-name="List_20_1_Content_First"> 1/4 cup mayo</text:p>
        </text:list-item>
        <text:list-item>
          <text:p text:style-name="List_20_1_Content"> 1 1/2 Tbsp chili garlic sauce</text:p>
        </text:list-item>
        <text:list-item>
          <text:p text:style-name="List_20_1_Content"> 1/2 tsp lemon juice</text:p>
        </text:list-item>
        <text:list-item>
          <text:p text:style-name="List_20_1_Content"> 1 ½ tsp creamy horseradish</text:p>
        </text:list-item>
        <text:list-item>
          <text:p text:style-name="List_20_1_Content"> 1 garlic clove minced</text:p>
        </text:list-item>
        <text:list-item>
          <text:p text:style-name="List_20_1_Content"> ½ tsp Worcestershire sauce</text:p>
        </text:list-item>
        <text:list-item>
          <text:p text:style-name="List_20_1_Content"> 1/2 Tbsp onion finely grated</text:p>
        </text:list-item>
        <text:list-item>
          <text:p text:style-name="List_20_1_Content"> ⅛ tsp paprika</text:p>
        </text:list-item>
        <text:list-item>
          <text:p text:style-name="List_20_1_Content_Last"> Salt and pepper, to taste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In a bowl combine all the ingredients for the Russian Dressing, set aside.</text:p>
        </text:list-item>
        <text:list-item>
          <text:p text:style-name="Numbering_20_1_Content"> In a skillet, over medium heat, add oil. Once hot, add the meat and cook just until heated.</text:p>
        </text:list-item>
        <text:list-item>
          <text:p text:style-name="Numbering_20_1_Content"> Lightly butter one side of each slice of bread. Place the bread (butter side down) on a plate.</text:p>
        </text:list-item>
        <text:list-item>
          <text:p text:style-name="Numbering_20_1_Content"> Add the toppings to each sandwich: Spread the dressing, top with the meat, cheese and sour kraut. Close bread slices to create a sandwich.</text:p>
        </text:list-item>
        <text:list-item>
          <text:p text:style-name="Numbering_20_1_Content_Last"> In a hot skillet, cook sandwiches over medium heat 4-6 minutes, flipping once. Cook until cheese melts and the bread is crispy.</text:p>
        </text:list-item>
      </text:list>
      <text:p text:style-name="Text_20_body">source:  <text:a xlink:type="simple" xlink:href="https://natashaskitchen.com/reuben-sandwich/" text:style-name="Internet_20_link" text:visited-style-name="Visited_20_Internet_20_Link">https://natashaskitchen.com/reuben-sandwich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5::15:37</meta:creation-date>
    <dc:creator>Generated</dc:creator>
    <dc:date>2026-09-05T05::15:37</dc:date>
    <dc:language>en-US</dc:language>
    <meta:editing-cycles>1</meta:editing-cycles>
    <meta:editing-duration>PT0S</meta:editing-duration>
    <dc:title>reuben_sandwich</dc:title>
  </office:meta>
</office:document-meta>
</file>