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noa"/><text:bookmark-start text:name="__RefHeading___how_to_cook_quinoa_1"/><text:bookmark-start text:name="how_to_cook_quinoa"/>How To Cook Quinoa<text:bookmark-end text:name="__RefHeading___how_to_cook_quinoa_1"/><text:bookmark-end text:name="how_to_cook_quinoa"/></text:h>
      <text:p text:style-name="Text_20_body">Serves 4 to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 1 cup uncooked quinoa (any variety — white or golden, red, or black) </text:p>
        </text:list-item>
        <text:list-item>
          <text:p text:style-name="List_20_1_Content"> Olive oil, optional </text:p>
        </text:list-item>
        <text:list-item>
          <text:p text:style-name="List_20_1_Content"> 2 cups water or broth</text:p>
        </text:list-item>
        <text:list-item>
          <text:p text:style-name="List_20_1_Content_Last"> 1/2 teaspoon salt</text:p>
        </text:list-item>
      </text:list>
      <text:h text:style-name="Heading_20_2" text:outline-level="2"><text:bookmark-start text:name="__RefHeading___tools_3"/><text:bookmark-start text:name="tools"/>Tools<text:bookmark-end text:name="__RefHeading___tools_3"/><text:bookmark-end text:name="tools"/></text:h>
      <text:list text:style-name="List_20_1" text:continue-numbering="false">
        <text:list-item>
          <text:p text:style-name="List_20_1_Content_First">  Fine-mesh strainer</text:p>
        </text:list-item>
        <text:list-item>
          <text:p text:style-name="List_20_1_Content"> 2-quart saucepan with lid</text:p>
        </text:list-item>
        <text:list-item>
          <text:p text:style-name="List_20_1_Content_Last"> Spoon</text:p>
        </text:list-item>
      </text:list>
      <text:h text:style-name="Heading_20_2" text:outline-level="2"><text:bookmark-start text:name="__RefHeading___instructions_4"/><text:bookmark-start text:name="instructions"/>Instructions<text:bookmark-end text:name="__RefHeading___instructions_4"/><text:bookmark-end text:name="instructions"/></text:h>
      <text:list text:style-name="Numbering_20_1" text:continue-numbering="false">
        <text:list-item>
          <text:p text:style-name="Numbering_20_1_Content_First"> Rinse the quinoa: Measure 1 cup of quinoa and place into a fine-mesh strainer. Rinse thoroughly with cool water for about 2 minutes. Rub and swish the quinoa with your hand while rinsing. Drain.</text:p>
        </text:list-item>
        <text:list-item>
          <text:p text:style-name="Numbering_20_1_Content"> Toast quinoa in saucepan (optional): Heat a drizzle of olive oil in the saucepan over medium-high heat, and add the drained quinoa. Cook, stirring, for about 1 minute to let the water evaporate and toast the quinoa.</text:p>
        </text:list-item>
        <text:list-item>
          <text:p text:style-name="Numbering_20_1_Content"> Add liquid and bring to a boil: Stir in 2 cups of water or broth and the salt. Bring to a rolling boil.</text:p>
        </text:list-item>
        <text:list-item>
          <text:p text:style-name="Numbering_20_1_Content"> Lower heat and cook, covered, for 15 minutes. Turn heat down to the lowest setting. Cover and cook for 15 minutes.</text:p>
        </text:list-item>
        <text:list-item>
          <text:p text:style-name="Numbering_20_1_Content"> Let stand, covered, for 5 minutes: Remove the pot from heat and let stand for 5 more minutes, covered. Don't peek!</text:p>
        </text:list-item>
        <text:list-item>
          <text:p text:style-name="Numbering_20_1_Content_Last"> Fluff and eat! Remove the lid — You should see tiny spirals (the germ) separating from and curling around the quinoa seeds. Fluff the quinoa gently with a fork, and serve. If any liquid remains in the bottom of the pan or if the quinoa is still a bit crunchy, return the pot to low heat and cook, covered, for another 5 minutes, until all the water has been absorb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8::13:58</meta:creation-date>
    <dc:creator>Generated</dc:creator>
    <dc:date>2026-09-04T08::13:58</dc:date>
    <dc:language>en-US</dc:language>
    <meta:editing-cycles>1</meta:editing-cycles>
    <meta:editing-duration>PT0S</meta:editing-duration>
    <dc:title>quinoa</dc:title>
  </office:meta>
</office:document-meta>
</file>