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mpkin_pie"/><text:bookmark-start text:name="__RefHeading___chef_john_s_pumpkin_pie_1"/><text:bookmark-start text:name="chef_john_s_pumpkin_pie"/>Chef John's Pumpkin Pie<text:bookmark-end text:name="__RefHeading___chef_john_s_pumpkin_pie_1"/><text:bookmark-end text:name="chef_john_s_pumpkin_pie"/></text:h>
      <text:p text:style-name="Text_20_body">Prep 15 m | Cook 45 m | Ready In 1 h</text:p>
      <text:p text:style-name="Text_20_body">“After many years of experimentation, I've finally perfected what I think is the ideal formula for a rich pumpkin pie that's also much less likely to crack on top. Serve garnished with whipped cream and freshly grated nutmeg.”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(15 ounce) can pumpkin puree</text:p>
        </text:list-item>
        <text:list-item>
          <text:p text:style-name="List_20_1_Content"> 3 egg yolks</text:p>
        </text:list-item>
        <text:list-item>
          <text:p text:style-name="List_20_1_Content"> 1 large egg</text:p>
        </text:list-item>
        <text:list-item>
          <text:p text:style-name="List_20_1_Content"> 1 (14 ounce) can sweetened condensed milk</text:p>
        </text:list-item>
        <text:list-item>
          <text:p text:style-name="List_20_1_Content"> 1 teaspoon ground cinnamon</text:p>
        </text:list-item>
        <text:list-item>
          <text:p text:style-name="List_20_1_Content"> 1/2 teaspoon ground ginger</text:p>
        </text:list-item>
        <text:list-item>
          <text:p text:style-name="List_20_1_Content"> 1/2 teaspoon fine salt</text:p>
        </text:list-item>
        <text:list-item>
          <text:p text:style-name="List_20_1_Content"> 1/4 teaspoon freshly grated nutmeg</text:p>
        </text:list-item>
        <text:list-item>
          <text:p text:style-name="List_20_1_Content"> 1/8 teaspoon Chinese 5-spice powder</text:p>
        </text:list-item>
        <text:list-item>
          <text:p text:style-name="List_20_1_Content_Last"> 1 9-inch unbaked pie crust (see footnote for recipe link)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/>
        <text:list-item>
          <text:p text:style-name="Numbering_20_1_Content"> Preheat oven to 425 degrees F (220 degrees C).</text:p>
        </text:list-item>
        <text:list-item>
          <text:p text:style-name="Numbering_20_1_Content"> Whisk together pumpkin puree, egg yolks, and egg in a large bowl until smooth. Add sweetened condensed milk, cinnamon, ginger, salt, nutmeg, and Chinese 5-spice powder; whisk until thoroughly combined.</text:p>
        </text:list-item>
        <text:list-item>
          <text:p text:style-name="Numbering_20_1_Content"> Fit pie crust in a 9-inch pie plate and crimp edges.</text:p>
        </text:list-item>
        <text:list-item>
          <text:p text:style-name="Numbering_20_1_Content"> Pour filling into the pie shell and lightly tap on the work surface to release any air bubbles.</text:p>
        </text:list-item>
        <text:list-item>
          <text:p text:style-name="Numbering_20_1_Content"> Bake in the preheated oven for 15 minutes.</text:p>
        </text:list-item>
        <text:list-item>
          <text:p text:style-name="Numbering_20_1_Content_Last"> Reduce heat to 350 degrees F (175 degrees C) and bake until just set in the middle, 30 to 40 more minutes. A paring knife inserted into the filling, 1 inch from the crust, should come out clean. Allow to cool completely before serving.</text:p>
        </text:list-item>
      </text:list>
      <text:p text:style-name="Text_20_body">Use the home-made <text:a xlink:type="simple" xlink:href="https://cook.allard.one/pie_crust" text:style-name="Internet_20_link" text:visited-style-name="Visited_20_Internet_20_Link">Pie Crust</text:a> for the crust.</text:p>
      <text:p text:style-name="Text_20_body">Source:  <text:a xlink:type="simple" xlink:href="https://www.allrecipes.com/recipe/230132/chef-johns-pumpkin-pie/" text:style-name="Internet_20_link" text:visited-style-name="Visited_20_Internet_20_Link">https://www.allrecipes.com/recipe/230132/chef-johns-pumpkin-pi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2::05:11</meta:creation-date>
    <dc:creator>Generated</dc:creator>
    <dc:date>2026-09-04T02::05:11</dc:date>
    <dc:language>en-US</dc:language>
    <meta:editing-cycles>1</meta:editing-cycles>
    <meta:editing-duration>PT0S</meta:editing-duration>
    <dc:title>pumpkin_pie</dc:title>
  </office:meta>
</office:document-meta>
</file>