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feffernuesse"/><text:bookmark-start text:name="__RefHeading___pfeffernuesse_1"/><text:bookmark-start text:name="pfeffernuesse"/>Pfeffernüsse<text:bookmark-end text:name="__RefHeading___pfeffernuesse_1"/><text:bookmark-end text:name="pfeffernuesse"/></text:h>
      <text:p text:style-name="Text_20_body">Prep Time 20 mins | Cook Time 15 mins | Total Time 25 mins | Servings 50 cooki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1/4 cup all-purpose flour</text:p>
        </text:list-item>
        <text:list-item>
          <text:p text:style-name="List_20_1_Content"> 1/2 teaspoon baking soda</text:p>
        </text:list-item>
        <text:list-item>
          <text:p text:style-name="List_20_1_Content"> 1/4 teaspoon salt</text:p>
        </text:list-item>
        <text:list-item>
          <text:p text:style-name="List_20_1_Content"> 3-4 teaspoons <text:a xlink:type="simple" xlink:href="https://cook.allard.one/lebkuchengewuerz" text:style-name="Internet_20_link" text:visited-style-name="Visited_20_Internet_20_Link">Lebkuchengewürz</text:a></text:p>
        </text:list-item>
        <text:list-item>
          <text:p text:style-name="List_20_1_Content"> Homemade Lebkuchengewürz (STRONGLY recommended for best flavor), click link for recipe</text:p>
        </text:list-item>
        <text:list-item>
          <text:p text:style-name="List_20_1_Content"> 1/4 teaspoon finely ground white pepper</text:p>
        </text:list-item>
        <text:list-item>
          <text:p text:style-name="List_20_1_Content"> 1/4 cup almond meal</text:p>
        </text:list-item>
        <text:list-item>
          <text:p text:style-name="List_20_1_Content"> 1/2 cup packed brown sugar</text:p>
        </text:list-item>
        <text:list-item>
          <text:p text:style-name="List_20_1_Content"> 1/3 cup pure honey</text:p>
        </text:list-item>
        <text:list-item>
          <text:p text:style-name="List_20_1_Content"> 5 tablespoons unsalted butter</text:p>
        </text:list-item>
        <text:list-item>
          <text:p text:style-name="List_20_1_Content"> 3 tablespoons heavy cream</text:p>
        </text:list-item>
        <text:list-item>
          <text:p text:style-name="List_20_1_Content"> 1 large egg</text:p>
        </text:list-item>
        <text:list-item>
          <text:p text:style-name="List_20_1_Content"> For the Glaze:</text:p>
        </text:list-item>
        <text:list-item>
          <text:p text:style-name="List_20_1_Content"> 2 1/2 cups powdered sugar</text:p>
        </text:list-item>
        <text:list-item>
          <text:p text:style-name="List_20_1_Content_Last"> 3-4 tablespoons hot water (less water will result in a thicker &amp; whiter glaze)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small bowl, combine the flour, baking soda, salt, Lebkuchengewuerz, white pepper and almond meal. Set aside.</text:p>
        </text:list-item>
        <text:list-item>
          <text:p text:style-name="Numbering_20_1_Content"> Combine the brown sugar, honey, butter, and cream in a medium saucepan and heat, stirring frequently, until melted and the sugar is dissolved. Remove from heat and let sit 5 minutes. Stir in the flour mixture. Once incorporated stir in the egg until thoroughly combined. The dough will have a nice glossy sheen. It will be very sticky and that's how it should be.</text:p>
        </text:list-item>
        <text:list-item>
          <text:p text:style-name="Numbering_20_1_Content"> Turn the mixture out onto some plastic wrap and wrap the dough tightly. Refrigerate overnight or for up to two days.</text:p>
        </text:list-item>
        <text:list-item>
          <text:p text:style-name="Numbering_20_1_Content"> Preheat the oven to 350 degrees.</text:p>
        </text:list-item>
        <text:list-item>
          <text:p text:style-name="Numbering_20_1_Content"> Remove the dough from the plastic wrap and immediately roll it into two strands, each 3/4 inch thick. Slice the rolls into 3/4 inch thick rounds and roll each round into a ball (each ball should be about 3/4 inch large). Work quickly while the dough is still chilled. Note: The size is just personal preference, you can make them larger if you prefer.</text:p>
        </text:list-item>
        <text:list-item>
          <text:p text:style-name="Numbering_20_1_Content"> Place the cookie balls on a line cookie sheet and bake for about 15 minutes or until golden brown. Remove and let the cookies cool completely.</text:p>
        </text:list-item>
        <text:list-item>
          <text:p text:style-name="Numbering_20_1_Content"> To make the glaze, combine the powdered sugar and water until smooth.</text:p>
        </text:list-item>
        <text:list-item>
          <text:p text:style-name="Numbering_20_1_Content"> Dip each cookie in the glaze, letting the excess drip off, and place them on a wire rack positioned over a cookie sheet (to catch the drips) and let them sit until the glaze is fully hardened.</text:p>
        </text:list-item>
        <text:list-item>
          <text:p text:style-name="Numbering_20_1_Content"> Store the cookies in airtight container in a cool place. Will keep for at least 2 weeks (they're usually stored longer) and the flavor only gets better over time.</text:p>
        </text:list-item>
        <text:list-item>
          <text:p text:style-name="Numbering_20_1_Content_Last"> Makes 50+ cookies depending on their siz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9::57:17</meta:creation-date>
    <dc:creator>Generated</dc:creator>
    <dc:date>2026-09-05T09::57:17</dc:date>
    <dc:language>en-US</dc:language>
    <meta:editing-cycles>1</meta:editing-cycles>
    <meta:editing-duration>PT0S</meta:editing-duration>
    <dc:title>pfeffernuesse</dc:title>
  </office:meta>
</office:document-meta>
</file>