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ustard_and_garlic_pork_tenderloin"/><text:bookmark-start text:name="__RefHeading___oven_roasted_pork_tenderloin_with_mustard_garlic_and_herbs_1"/><text:bookmark-start text:name="oven_roasted_pork_tenderloin_with_mustard_garlic_and_herbs"/>Oven Roasted Pork Tenderloin with Mustard, Garlic and Herbs<text:bookmark-end text:name="__RefHeading___oven_roasted_pork_tenderloin_with_mustard_garlic_and_herbs_1"/><text:bookmark-end text:name="oven_roasted_pork_tenderloin_with_mustard_garlic_and_herbs"/></text:h>
      <text:p text:style-name="Text_20_body">Prep Time 10 minutes | Cook Time 30 minutes | Total Time 40 minutes | Servings 4</text:p>
      <text:h text:style-name="Heading_20_2" text:outline-level="2"><text:bookmark-start text:name="__RefHeading___ingredients_2"/><text:bookmark-start text:name="ingredients"/>Ingredients<text:bookmark-end text:name="__RefHeading___ingredients_2"/><text:bookmark-end text:name="ingredients"/></text:h>
      <text:list text:style-name="List_20_1" text:continue-numbering="false">
        <text:list-item>
          <text:p text:style-name="List_20_1_Content_First"> 1.4 lb. pork tenderloin</text:p>
        </text:list-item>
        <text:list-item>
          <text:p text:style-name="List_20_1_Content"> Salt and Pepper</text:p>
        </text:list-item>
        <text:list-item>
          <text:p text:style-name="List_20_1_Content_Last"> 1 tbsp dijon mustard</text:p>
        </text:list-item>
      </text:list>
      <text:p text:style-name="Text_20_body"><text:span text:style-name="Strong_20_Emphasis">Herb Mixture</text:span></text:p>
      <text:list text:style-name="List_20_1" text:continue-numbering="false">
        <text:list-item>
          <text:p text:style-name="List_20_1_Content_First"> 1.5 tbsp olive oil</text:p>
        </text:list-item>
        <text:list-item>
          <text:p text:style-name="List_20_1_Content"> 3 large cloves garlic chopped</text:p>
        </text:list-item>
        <text:list-item>
          <text:p text:style-name="List_20_1_Content"> 1 tbsp italian seasoning</text:p>
        </text:list-item>
        <text:list-item>
          <text:p text:style-name="List_20_1_Content_Last"> 1/2 tsp coarse sea salt</text:p>
        </text:list-item>
      </text:list>
      <text:h text:style-name="Heading_20_2" text:outline-level="2"><text:bookmark-start text:name="__RefHeading___instructions_3"/><text:bookmark-start text:name="instructions"/>Instructions<text:bookmark-end text:name="__RefHeading___instructions_3"/><text:bookmark-end text:name="instructions"/></text:h>
      <text:list text:style-name="Numbering_20_1" text:continue-numbering="false">
        <text:list-item>
          <text:p text:style-name="Numbering_20_1_Content_First"> Preheat oven to 350 F.</text:p>
        </text:list-item>
        <text:list-item>
          <text:p text:style-name="Numbering_20_1_Content"> Dijon Mustard: Place the tenderloin in the oven safe dish, such as cast iron or dutch oven. Season the surface of the tenderloin with salt and pepper. Cover the tenderloin with Dijon mustard, using a pastry brush</text:p>
        </text:list-item>
        <text:list-item>
          <text:p text:style-name="Numbering_20_1_Content"> Herb Mixture: In a small plate prepare the herb mixture by mixing olive oil, chopped garlic, Italian seasoning and salt.</text:p>
        </text:list-item>
        <text:list-item>
          <text:p text:style-name="Numbering_20_1_Content"> Using a pastry brush cover the tenderloin with the herb mixture on top and all sides, except the bottom.</text:p>
        </text:list-item>
        <text:list-item>
          <text:p text:style-name="Numbering_20_1_Content_Last"> Roast at 350 F for approximately 30 minutes, until internal cooking temperature reaches at least 145 F (for pink looking tenderloin) or 160 F (for white looking tenderloin). Remove from the oven and rest for 5 minutes. Slice and serve.</text:p>
        </text:list-item>
      </text:list>
      <text:p text:style-name="Text_20_body">source:  <text:a xlink:type="simple" xlink:href="https://whatsinthepan.com/mustard-garlic-and-herb-crusted-pork-tenderloin/" text:style-name="Internet_20_link" text:visited-style-name="Visited_20_Internet_20_Link">https://whatsinthepan.com/mustard-garlic-and-herb-crusted-pork-tenderloi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4T02::05:00</meta:creation-date>
    <dc:creator>Generated</dc:creator>
    <dc:date>2026-09-04T02::05:00</dc:date>
    <dc:language>en-US</dc:language>
    <meta:editing-cycles>1</meta:editing-cycles>
    <meta:editing-duration>PT0S</meta:editing-duration>
    <dc:title>mustard_and_garlic_pork_tenderloin</dc:title>
  </office:meta>
</office:document-meta>
</file>