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mo_saltado"/><text:bookmark-start text:name="__RefHeading___lomo_saltado_1"/><text:bookmark-start text:name="lomo_saltado"/>Lomo Saltado<text:bookmark-end text:name="__RefHeading___lomo_saltado_1"/><text:bookmark-end text:name="lomo_saltado"/></text:h>
      <text:p text:style-name="Text_20_body">Lomo Saltado is a traditional Peruvian dish of sliced steak, onions, tomatoes, fries and cilantro topped with spicy green aji sauce and brown rice.</text:p>
      <text:p text:style-name="Text_20_body">Yield 6 | Prep Time 30 minutes | Cook Time 30 minutes | Total Time 1 hour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lb sirloin steak , cut in thin slices</text:p>
        </text:list-item>
        <text:list-item>
          <text:p text:style-name="List_20_1_Content"> salt and pepper for the meat</text:p>
        </text:list-item>
        <text:list-item>
          <text:p text:style-name="List_20_1_Content"> 3 tablespoons vegetable oil</text:p>
        </text:list-item>
        <text:list-item>
          <text:p text:style-name="List_20_1_Content"> 1 small red onion , cut in thick slices</text:p>
        </text:list-item>
        <text:list-item>
          <text:p text:style-name="List_20_1_Content"> 3 plum tomatoes , cut in thick slices</text:p>
        </text:list-item>
        <text:list-item>
          <text:p text:style-name="List_20_1_Content"> 2 tablespoons soy sauce</text:p>
        </text:list-item>
        <text:list-item>
          <text:p text:style-name="List_20_1_Content"> 3 tablespoons red wine vinegar</text:p>
        </text:list-item>
        <text:list-item>
          <text:p text:style-name="List_20_1_Content"> 1/3 cup beef stock</text:p>
        </text:list-item>
        <text:list-item>
          <text:p text:style-name="List_20_1_Content"> 2 teaspoons cumin</text:p>
        </text:list-item>
        <text:list-item>
          <text:p text:style-name="List_20_1_Content"> salt and pepper for the cooked meal , before cilantro and fries</text:p>
        </text:list-item>
        <text:list-item>
          <text:p text:style-name="List_20_1_Content"> 1/2 cup fresh cilantro , coarsely chopped</text:p>
        </text:list-item>
        <text:list-item>
          <text:p text:style-name="List_20_1_Content"> 2 green onions , sliced tip to tail [minus the root]</text:p>
        </text:list-item>
        <text:list-item>
          <text:p text:style-name="List_20_1_Content_Last"> 2 cups french fries , freshly fried</text:p>
        </text:list-item>
      </text:list>
      <text:p text:style-name="Text_20_body"><text:span text:style-name="Strong_20_Emphasis">Aji Sauce</text:span></text:p>
      <text:list text:style-name="List_20_1" text:continue-numbering="false">
        <text:list-item>
          <text:p text:style-name="List_20_1_Content_First"> 1/2 head Iceberg Lettuce , washed, torn and dried</text:p>
        </text:list-item>
        <text:list-item>
          <text:p text:style-name="List_20_1_Content"> 1 jalapeno , stem cut off [for less spice, de-seed and de-vein]</text:p>
        </text:list-item>
        <text:list-item>
          <text:p text:style-name="List_20_1_Content"> 1/2 cup mayonnaise</text:p>
        </text:list-item>
        <text:list-item>
          <text:p text:style-name="List_20_1_Content"> 1/4 lemon , juiced</text:p>
        </text:list-item>
        <text:list-item>
          <text:p text:style-name="List_20_1_Content"> 1/2 bunch cilantro leaves</text:p>
        </text:list-item>
        <text:list-item>
          <text:p text:style-name="List_20_1_Content_Last"> 1/4 tsp salt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To make french fries, peel and cut russet potatoes.</text:p>
        </text:list-item>
        <text:list-item>
          <text:p text:style-name="Numbering_20_1_Content"> Soak them in water for as long as you can. I soaked mine for a couple of hours.</text:p>
        </text:list-item>
        <text:list-item>
          <text:p text:style-name="Numbering_20_1_Content"> This takes the starch out and allows them to be crispier. Drain, dry and fry.</text:p>
        </text:list-item>
        <text:list-item>
          <text:p text:style-name="Numbering_20_1_Content"> Season the beef with salt and pepper.</text:p>
        </text:list-item>
        <text:list-item>
          <text:p text:style-name="Numbering_20_1_Content"> Add soy sauce, vinegar, beef stock and cumin in a bowl together.</text:p>
        </text:list-item>
        <text:list-item>
          <text:p text:style-name="Numbering_20_1_Content"> Put a pan over very high heat.</text:p>
        </text:list-item>
        <text:list-item>
          <text:p text:style-name="Numbering_20_1_Content"> Add oil and on very high heat cook half the meat, brown on one side, flip over and cook for an additional 2 minutes.</text:p>
        </text:list-item>
        <text:list-item>
          <text:p text:style-name="Numbering_20_1_Content"> Remove meat and repeat with second half.</text:p>
        </text:list-item>
        <text:list-item>
          <text:p text:style-name="Numbering_20_1_Content"> Stir in the onion and cook for about 2 to 3 minutes.</text:p>
        </text:list-item>
        <text:list-item>
          <text:p text:style-name="Numbering_20_1_Content"> Add the tomatoes and cook for just a minute. The tomatoes should hold their shape.</text:p>
        </text:list-item>
        <text:list-item>
          <text:p text:style-name="Numbering_20_1_Content"> Stir in soy sauce mixture.</text:p>
        </text:list-item>
        <text:list-item>
          <text:p text:style-name="Numbering_20_1_Content"> Add salt and pepper to taste</text:p>
        </text:list-item>
        <text:list-item>
          <text:p text:style-name="Numbering_20_1_Content"> Turn off the heat, toss with french fries</text:p>
        </text:list-item>
        <text:list-item>
          <text:p text:style-name="Numbering_20_1_Content"> Add chopped cilantro, green onion and serve with brown rice and aji sauce</text:p>
        </text:list-item>
        <text:list-item>
          <text:p text:style-name="Numbering_20_1_Content_Last"> To make aji sauce, add the iceberg lettuce, jalapeno, mayonnaise, lemon juice, 1/2 head of cilantro and 1/4 teaspoon salt to the food processor and combine until completely smooth. Let sit for a few hours in the fridge if you can. The sauce will begin to separate after a few days, so don't make too much at once.</text:p>
        </text:list-item>
      </text:list>
      <text:p text:style-name="Text_20_body">source:  <text:a xlink:type="simple" xlink:href="https://dinnerthendessert.com/peruvian-lomo-saltado-with-cilantro-aji-sauce-and-brown-rice/" text:style-name="Internet_20_link" text:visited-style-name="Visited_20_Internet_20_Link">https://dinnerthendessert.com/peruvian-lomo-saltado-with-cilantro-aji-sauce-and-brown-ric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1::42:58</meta:creation-date>
    <dc:creator>Generated</dc:creator>
    <dc:date>2026-09-04T11::42:58</dc:date>
    <dc:language>en-US</dc:language>
    <meta:editing-cycles>1</meta:editing-cycles>
    <meta:editing-duration>PT0S</meta:editing-duration>
    <dc:title>lomo_saltado</dc:title>
  </office:meta>
</office:document-meta>
</file>