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italian_pork_tenderloin"/><text:bookmark-start text:name="__RefHeading___italian_pork_tenderloin_1"/><text:bookmark-start text:name="italian_pork_tenderloin"/>Italian Pork Tenderloin<text:bookmark-end text:name="__RefHeading___italian_pork_tenderloin_1"/><text:bookmark-end text:name="italian_pork_tenderloin"/></text:h>
      <text:p text:style-name="Text_20_body">Prep 15 m | Cook 35 m | Ready In 50 m</text:p>
      <text:p text:style-name="Text_20_body">“Fresh sage, sun-dried tomatoes, prosciutto, and cream give this pork tenderloin dish its rich flavor. It's absolutely wonderful and simple! Chopped ham can be used if prosciutto is unavailable.”</text:p>
      <text:h text:style-name="Heading_20_2" text:outline-level="2"><text:bookmark-start text:name="__RefHeading___ingredients_2"/><text:bookmark-start text:name="ingredients"/>Ingredients<text:bookmark-end text:name="__RefHeading___ingredients_2"/><text:bookmark-end text:name="ingredients"/></text:h>
      <text:list text:style-name="List_20_1" text:continue-numbering="false">
        <text:list-item>
          <text:p text:style-name="List_20_1_Content_First"> 2 tablespoons olive oil</text:p>
        </text:list-item>
        <text:list-item>
          <text:p text:style-name="List_20_1_Content"> 1/4 cup chopped prosciutto</text:p>
        </text:list-item>
        <text:list-item>
          <text:p text:style-name="List_20_1_Content"> 2 tablespoons chopped fresh sage</text:p>
        </text:list-item>
        <text:list-item>
          <text:p text:style-name="List_20_1_Content"> 2 tablespoons chopped fresh parsley</text:p>
        </text:list-item>
        <text:list-item>
          <text:p text:style-name="List_20_1_Content"> 2 tablespoons chopped oil-packed sun-dried tomatoes</text:p>
        </text:list-item>
        <text:list-item>
          <text:p text:style-name="List_20_1_Content"> 1/4 cup chopped onion</text:p>
        </text:list-item>
        <text:list-item>
          <text:p text:style-name="List_20_1_Content"> 1 1/2 pounds pork tenderloin, cut into 1/2 inch strips</text:p>
        </text:list-item>
        <text:list-item>
          <text:p text:style-name="List_20_1_Content"> 1/2 cup chicken broth</text:p>
        </text:list-item>
        <text:list-item>
          <text:p text:style-name="List_20_1_Content"> 1/2 cup heavy cream</text:p>
        </text:list-item>
        <text:list-item>
          <text:p text:style-name="List_20_1_Content"> 1/4 teaspoon salt</text:p>
        </text:list-item>
        <text:list-item>
          <text:p text:style-name="List_20_1_Content_Last"> 1/2 teaspoon ground black pepper</text:p>
        </text:list-item>
      </text:list>
      <text:h text:style-name="Heading_20_2" text:outline-level="2"><text:bookmark-start text:name="__RefHeading___directions_3"/><text:bookmark-start text:name="directions"/>Directions<text:bookmark-end text:name="__RefHeading___directions_3"/><text:bookmark-end text:name="directions"/></text:h>
      <text:list text:style-name="Numbering_20_1" text:continue-numbering="false">
        <text:list-item>
          <text:p text:style-name="Numbering_20_1_Content_First"> Heat the oil in a skillet over medium-high heat. Sauté the prosciutto, sage, parsley, sun-dried tomatoes, and onion 5 minutes, until onion is tender. Mix the pork strips into the skillet, and brown about 10 minutes, turning once.</text:p>
        </text:list-item>
        <text:list-item>
          <text:p text:style-name="Numbering_20_1_Content_Last"> Stir the broth and heavy cream into the skillet, and season with salt and pepper. Bring to a boil. Reduce heat to low, and simmer 20 minutes, stirring occasionally, until pork reaches a minimum temperature of 145 degrees F (63 degrees C) and sauce is thickened.</text:p>
        </text:list-item>
      </text:list>
      <text:p text:style-name="Text_20_body"><text:a xlink:type="simple" xlink:href="https://www.allrecipes.com/recipe/71555/italian-pork-tenderloin/" text:style-name="Internet_20_link" text:visited-style-name="Visited_20_Internet_20_Link">https://www.allrecipes.com/recipe/71555/italian-pork-tenderloin/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6T10::45:39</meta:creation-date>
    <dc:creator>Generated</dc:creator>
    <dc:date>2026-09-06T10::45:39</dc:date>
    <dc:language>en-US</dc:language>
    <meta:editing-cycles>1</meta:editing-cycles>
    <meta:editing-duration>PT0S</meta:editing-duration>
    <dc:title>italian_pork_tenderloin</dc:title>
  </office:meta>
</office:document-meta>
</file>