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waiian_macaroni_salad"/><text:bookmark-start text:name="__RefHeading___hawaiian_macaroni_salad_1"/><text:bookmark-start text:name="hawaiian_macaroni_salad"/>Hawaiian Macaroni Salad<text:bookmark-end text:name="__RefHeading___hawaiian_macaroni_salad_1"/><text:bookmark-end text:name="hawaiian_macaroni_salad"/></text:h>
      <text:p text:style-name="Text_20_body">(L&amp;L BBQ Copycat)</text:p>
      <text:p text:style-name="Text_20_body">Servings 6</text:p>
      <text:p text:style-name="Text_20_body"><text:span text:style-name="Strong_20_Emphasis">Ingredients</text:span></text:p>
      <text:list text:style-name="List_20_1" text:continue-numbering="false">
        <text:list-item>
          <text:p text:style-name="List_20_1_Content_First"> 1/2 lb dry elbow macaroni</text:p>
        </text:list-item>
        <text:list-item>
          <text:p text:style-name="List_20_1_Content"> 1/4 cup onion, minced</text:p>
        </text:list-item>
        <text:list-item>
          <text:p text:style-name="List_20_1_Content"> 2 TB shredded carrots</text:p>
        </text:list-item>
        <text:list-item>
          <text:p text:style-name="List_20_1_Content"> 1 cup real, whole mayo</text:p>
        </text:list-item>
        <text:list-item>
          <text:p text:style-name="List_20_1_Content"> 1/4 cup green onion, thinly sliced</text:p>
        </text:list-item>
        <text:list-item>
          <text:p text:style-name="List_20_1_Content"> 1/2 tsp white pepper</text:p>
        </text:list-item>
        <text:list-item>
          <text:p text:style-name="List_20_1_Content"> 1 tsp kosher salt</text:p>
        </text:list-item>
        <text:list-item>
          <text:p text:style-name="List_20_1_Content_Last"> Optional: freshly chopped parsley for garnish</text:p>
        </text:list-item>
      </text:list>
      <text:p text:style-name="Text_20_body"><text:span text:style-name="Strong_20_Emphasis">Instructions</text:span></text:p>
      <text:list text:style-name="List_20_1" text:continue-numbering="false">
        <text:list-item>
          <text:p text:style-name="List_20_1_Content_First"> Bring a large pot of well salted water to boil. Cook macaroni until tender, according to package instructions. Drain, rinse thoroughly with cold water; be sure to drain well.</text:p>
        </text:list-item>
        <text:list-item>
          <text:p text:style-name="List_20_1_Content_Last"> Combine remaining ingredients with the cold, cooked macaroni. Toss to combine well. Chill 2-3 hours or overnight. Toss again right before serving.</text:p>
        </text:list-item>
      </text:list>
      <text:p text:style-name="Text_20_body">See also:  <text:a xlink:type="simple" xlink:href="https://cook.allard.one/loco_moco" text:style-name="Internet_20_link" text:visited-style-name="Visited_20_Internet_20_Link">Loco Moco</text:a></text:p>
      <text:p text:style-name="Text_20_body"><text:a xlink:type="simple" xlink:href="https://www.chewoutloud.com/hawaiian-macaroni-salad-ll-bbq-copycat/" text:style-name="Internet_20_link" text:visited-style-name="Visited_20_Internet_20_Link">https://www.chewoutloud.com/hawaiian-macaroni-salad-ll-bbq-copyca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1::03:11</meta:creation-date>
    <dc:creator>Generated</dc:creator>
    <dc:date>2026-09-07T01::03:11</dc:date>
    <dc:language>en-US</dc:language>
    <meta:editing-cycles>1</meta:editing-cycles>
    <meta:editing-duration>PT0S</meta:editing-duration>
    <dc:title>hawaiian_macaroni_salad</dc:title>
  </office:meta>
</office:document-meta>
</file>