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herb_dip"/><text:bookmark-start text:name="__RefHeading___green_herb_dip_1"/><text:bookmark-start text:name="green_herb_dip"/>Green Herb Dip<text:bookmark-end text:name="__RefHeading___green_herb_dip_1"/><text:bookmark-end text:name="green_herb_dip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8 ounces cream cheese</text:p>
        </text:list-item>
        <text:list-item>
          <text:p text:style-name="List_20_1_Content"> 1/2 cup sour cream</text:p>
        </text:list-item>
        <text:list-item>
          <text:p text:style-name="List_20_1_Content"> 1/2 cup mayo</text:p>
        </text:list-item>
        <text:list-item>
          <text:p text:style-name="List_20_1_Content"> 3/4 cup chopped scallions</text:p>
        </text:list-item>
        <text:list-item>
          <text:p text:style-name="List_20_1_Content"> 1/4 cup chopped parsley</text:p>
        </text:list-item>
        <text:list-item>
          <text:p text:style-name="List_20_1_Content"> 1 tablespoon chopped dill</text:p>
        </text:list-item>
        <text:list-item>
          <text:p text:style-name="List_20_1_Content"> 1 tablespoon chopped garlic</text:p>
        </text:list-item>
        <text:list-item>
          <text:p text:style-name="List_20_1_Content_Last"> 1/4 teaspoon black peppe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LastListParagraph_Numbering_20_1_Content_First"> Combine all ingredients in bowl, stir and serv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24:59</meta:creation-date>
    <dc:creator>Generated</dc:creator>
    <dc:date>2026-09-05T04::24:59</dc:date>
    <dc:language>en-US</dc:language>
    <meta:editing-cycles>1</meta:editing-cycles>
    <meta:editing-duration>PT0S</meta:editing-duration>
    <dc:title>green_herb_dip</dc:title>
  </office:meta>
</office:document-meta>
</file>