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ntina_risotto_with_chicken"/><text:bookmark-start text:name="__RefHeading___fontina_risotto_with_chicken_1"/><text:bookmark-start text:name="fontina_risotto_with_chicken"/>Fontina Risotto with Chicken<text:bookmark-end text:name="__RefHeading___fontina_risotto_with_chicken_1"/><text:bookmark-end text:name="fontina_risotto_with_chicken"/></text:h>
      <text:p text:style-name="Text_20_body">Total: 40 min | Prep: 10 min | Cook: 30 min | Yield: 4 serving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4 cups low-sodium chicken broth</text:p>
        </text:list-item>
        <text:list-item>
          <text:p text:style-name="List_20_1_Content"> 5 tablespoons unsalted butter</text:p>
        </text:list-item>
        <text:list-item>
          <text:p text:style-name="List_20_1_Content"> 1 medium onion, finely chopped</text:p>
        </text:list-item>
        <text:list-item>
          <text:p text:style-name="List_20_1_Content"> 2 1/2 cups arborio rice</text:p>
        </text:list-item>
        <text:list-item>
          <text:p text:style-name="List_20_1_Content"> 3 sprigs fresh thyme</text:p>
        </text:list-item>
        <text:list-item>
          <text:p text:style-name="List_20_1_Content"> 1 cup dry white wine</text:p>
        </text:list-item>
        <text:list-item>
          <text:p text:style-name="List_20_1_Content"> Kosher salt</text:p>
        </text:list-item>
        <text:list-item>
          <text:p text:style-name="List_20_1_Content"> 1 cup finely grated Parmigiano-Reggiano cheese</text:p>
        </text:list-item>
        <text:list-item>
          <text:p text:style-name="List_20_1_Content"> Freshly ground pepper</text:p>
        </text:list-item>
        <text:list-item>
          <text:p text:style-name="List_20_1_Content"> 1 cup coarsely grated fontina cheese, plus more for garnish</text:p>
        </text:list-item>
        <text:list-item>
          <text:p text:style-name="List_20_1_Content"> 8 ounces deli-smoked chicken breast, diced (about 1 1/4 cups)</text:p>
        </text:list-item>
        <text:list-item>
          <text:p text:style-name="List_20_1_Content_Last"> 1/4 cup roughly chopped fresh parsley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Bring the broth and 4 cups water to a simmer in a saucepan; keep warm.</text:p>
        </text:list-item>
        <text:list-item>
          <text:p text:style-name="Numbering_20_1_Content"> Meanwhile, melt 4 tablespoons butter in a pot over medium-high heat. Add the onion; cook until translucent, about 4 minutes. Add the rice and thyme; cook, stirring, until the rice is glossy, about 1 minute. Add the wine and cook, stirring, until the liquid is absorbed. Add 1 teaspoon Kosher salt. Ladle in the hot broth, about 1/2 cup at a time, stirring constantly, allowing all of the liquid to be absorbed before adding more. Continue until the rice is just tender, 20 to 25 minutes.</text:p>
        </text:list-item>
        <text:list-item>
          <text:p text:style-name="Numbering_20_1_Content_Last"> Remove the thyme. Stir in the parmigiano, the remaining 1 tablespoon butter, 1/2 teaspoon Kosher salt and pepper to taste. Gently stir in the fontina and chicken. Reserve about 2 cups risotto for Risotto Cakes. Divide the rest among bowls; top with parsley and more fontina.</text:p>
        </text:list-item>
      </text:list>
      <text:p text:style-name="Text_20_body"><text:a xlink:type="simple" xlink:href="https://www.foodnetwork.com/recipes/food-network-kitchen/fontina-risotto-with-chicken-recipe-1972722" text:style-name="Internet_20_link" text:visited-style-name="Visited_20_Internet_20_Link">https://www.foodnetwork.com/recipes/food-network-kitchen/fontina-risotto-with-chicken-recipe-197272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3::21:44</meta:creation-date>
    <dc:creator>Generated</dc:creator>
    <dc:date>2026-09-05T13::21:44</dc:date>
    <dc:language>en-US</dc:language>
    <meta:editing-cycles>1</meta:editing-cycles>
    <meta:editing-duration>PT0S</meta:editing-duration>
    <dc:title>fontina_risotto_with_chicken</dc:title>
  </office:meta>
</office:document-meta>
</file>