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shi_broth_for_miso_soup"/><text:bookmark-start text:name="__RefHeading___japanese_dashi_broth_for_miso_soup_1"/><text:bookmark-start text:name="japanese_dashi_broth_for_miso_soup"/>Japanese Dashi Broth (For Miso Soup)<text:bookmark-end text:name="__RefHeading___japanese_dashi_broth_for_miso_soup_1"/><text:bookmark-end text:name="japanese_dashi_broth_for_miso_soup"/></text:h>
      <text:p text:style-name="Text_20_body">Makes about 2 cup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water</text:p>
        </text:list-item>
        <text:list-item>
          <text:p text:style-name="List_20_1_Content"> 2-inch piece kombu (dried black kelp)</text:p>
        </text:list-item>
        <text:list-item>
          <text:p text:style-name="List_20_1_Content_Last"> 1/2 cup loosely packed dried bonito flakes (katsuobushi), optional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Warm the water and kombu over medium heat: Combine the water and kombu in a 1-quart saucepan and set over medium heat.</text:p>
        </text:list-item>
        <text:list-item>
          <text:p text:style-name="Numbering_20_1_Content"> Remove the kombu as the water comes to a boil: Remove the kombu from the water just before it comes to a full boil. (Boiling the kombu can make the broth bitter and a bit slimy.)</text:p>
        </text:list-item>
        <text:list-item>
          <text:p text:style-name="Numbering_20_1_Content"> Add the bonito flakes and simmer: Add the bonito flakes, if using, and let the water come to a rapid simmer. Continue simmering for about 1 minute.</text:p>
        </text:list-item>
        <text:list-item>
          <text:p text:style-name="Numbering_20_1_Content"> Steep the bonito flakes off the heat: Remove the pan from heat and let the bonito steep in the broth for an additional 5 minutes.</text:p>
        </text:list-item>
        <text:list-item>
          <text:p text:style-name="Numbering_20_1_Content"> Strain the broth: Strain the bonito flakes from the both. Add additional water, pouring through the strained bonito, if needed to make 2 cups.</text:p>
        </text:list-item>
        <text:list-item>
          <text:p text:style-name="Numbering_20_1_Content"> Use or store the broth: The broth can be used immediately, refrigerated for up to a week, or frozen for up to 3 months.</text:p>
        </text:list-item>
        <text:list-item/>
      </text:list>
      <text:h text:style-name="Heading_20_2" text:outline-level="2"><text:bookmark-start text:name="__RefHeading___recipe_notes_4"/><text:bookmark-start text:name="recipe_notes"/>Recipe Notes<text:bookmark-end text:name="__RefHeading___recipe_notes_4"/><text:bookmark-end text:name="recipe_notes"/></text:h>
      <text:list text:style-name="List_20_1" text:continue-numbering="false">
        <text:list-item>
          <text:p text:style-name="List_20_1_Content_First"> For vegetarian dashi: The dashi is ready to be used after removing the kombu. No additional boiling or steeping is necessary.</text:p>
        </text:list-item>
        <text:list-item>
          <text:p text:style-name="List_20_1_Content_Last"> For more deeply flavored dashi, steep the kombu in the water overnight before continuing with the recipe.</text:p>
        </text:list-item>
      </text:list>
      <text:p text:style-name="Text_20_body"><text:a xlink:type="simple" xlink:href="https://www.thekitchn.com/how-to-make-japanese-dashi-broth-cooking-lessons-from-the-kitchn-57749" text:style-name="Internet_20_link" text:visited-style-name="Visited_20_Internet_20_Link">https://www.thekitchn.com/how-to-make-japanese-dashi-broth-cooking-lessons-from-the-kitchn-5774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55:03</meta:creation-date>
    <dc:creator>Generated</dc:creator>
    <dc:date>2026-09-06T07::55:03</dc:date>
    <dc:language>en-US</dc:language>
    <meta:editing-cycles>1</meta:editing-cycles>
    <meta:editing-duration>PT0S</meta:editing-duration>
    <dc:title>dashi_broth_for_miso_soup</dc:title>
  </office:meta>
</office:document-meta>
</file>