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my_chicken_pesto_pasta"/><text:bookmark-start text:name="__RefHeading___creamy_chicken_pesto_pasta_1"/><text:bookmark-start text:name="creamy_chicken_pesto_pasta"/>Creamy Chicken Pesto Pasta<text:bookmark-end text:name="__RefHeading___creamy_chicken_pesto_pasta_1"/><text:bookmark-end text:name="creamy_chicken_pesto_pasta"/></text:h>
      <text:p text:style-name="Text_20_body">Chicken Pesto Pasta has tender pasta and chicken coated in a rich and creamy pesto sauce. It's an easy, flavorful meal that's ready in 30 minutes!</text:p>
      <text:p text:style-name="Text_20_body">Prep Time 10 mins | Cook Time 20 mins | Total Time 30 mins | Servings: 4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½ pound penne pasta about 2 1/2 cups dry (half of a one pound box)</text:p>
        </text:list-item>
        <text:list-item>
          <text:p text:style-name="List_20_1_Content"> 1 tablespoon olive oil</text:p>
        </text:list-item>
        <text:list-item>
          <text:p text:style-name="List_20_1_Content"> 2 garlic cloves minced</text:p>
        </text:list-item>
        <text:list-item>
          <text:p text:style-name="List_20_1_Content"> 1 teaspoon italian seasoning</text:p>
        </text:list-item>
        <text:list-item>
          <text:p text:style-name="List_20_1_Content"> 1 pound boneless skinless chicken breast cut into bite-sized chunks</text:p>
        </text:list-item>
        <text:list-item>
          <text:p text:style-name="List_20_1_Content"> Salt and pepper to taste</text:p>
        </text:list-item>
        <text:list-item>
          <text:p text:style-name="List_20_1_Content"> 2 tablespoons butter</text:p>
        </text:list-item>
        <text:list-item>
          <text:p text:style-name="List_20_1_Content"> 3 tablespoons flour</text:p>
        </text:list-item>
        <text:list-item>
          <text:p text:style-name="List_20_1_Content"> 1 cup chicken broth</text:p>
        </text:list-item>
        <text:list-item>
          <text:p text:style-name="List_20_1_Content"> 1 cup half and half or all milk/cream</text:p>
        </text:list-item>
        <text:list-item>
          <text:p text:style-name="List_20_1_Content"> ½ cup freshly grated Parmesan</text:p>
        </text:list-item>
        <text:list-item>
          <text:p text:style-name="List_20_1_Content"> 1 cup freshly shredded Mozzarella</text:p>
        </text:list-item>
        <text:list-item>
          <text:p text:style-name="List_20_1_Content"> ½ cup fresh basil pesto or more, to taste</text:p>
        </text:list-item>
        <text:list-item>
          <text:p text:style-name="List_20_1_Content_Last"> Fresh basil for garnish, if desir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Boil pasta to al dente according to package instructions. Drain and set aside.</text:p>
        </text:list-item>
        <text:list-item>
          <text:p text:style-name="Numbering_20_1_Content"> Heat a large skillet over medium heat and add minced garlic, italian seasoning and diced chicken breast. Season with salt and pepper and cook until chicken is no longer pink, stirring chicken a couple of times to brown on all sides. Transfer chicken to a plate and discard any liquid in the skillet.</text:p>
        </text:list-item>
        <text:list-item>
          <text:p text:style-name="Numbering_20_1_Content"> Return skillet to the stove over medium heat and melt butter. Whisk in the flour and cook until golden, about 3 minutes.</text:p>
        </text:list-item>
        <text:list-item>
          <text:p text:style-name="Numbering_20_1_Content"> Whisk in chicken broth and half &amp; half and bring to a boil. If it begins to boil too rapidly, turn the heat down a little. Simmer for about 5 minutes or until the sauce has reduced and thickened.</text:p>
        </text:list-item>
        <text:list-item>
          <text:p text:style-name="Numbering_20_1_Content_Last"> Remove from heat and stir in pesto and cheeses. Add the pasta and chicken and stir to coat. Garnish with fresh chopped basil and fresh cracked black pepper.</text:p>
        </text:list-item>
      </text:list>
      <text:h text:style-name="Heading_20_2" text:outline-level="2"><text:bookmark-start text:name="__RefHeading___notes_4"/><text:bookmark-start text:name="notes"/>Notes<text:bookmark-end text:name="__RefHeading___notes_4"/><text:bookmark-end text:name="notes"/></text:h>
      <text:list text:style-name="List_20_1" text:continue-numbering="false">
        <text:list-item>
          <text:p text:style-name="List_20_1_Content_First"> Optional add-ins: fresh spinach, sun-dried tomatoes, yellow squash, mushrooms, cherry tomatoes.</text:p>
        </text:list-item>
        <text:list-item>
          <text:p text:style-name="List_20_1_Content_Last"> The mozzarella can seize up if you don't get it blended in right away. Mix quickly. You could also try adding half of the mozzarella at a time, stirring well to blend it in each time. </text:p>
        </text:list-item>
      </text:list>
      <text:p text:style-name="Text_20_body"><text:a xlink:type="simple" xlink:href="https://www.yellowblissroad.com/creamy-chicken-pesto-pasta/" text:style-name="Internet_20_link" text:visited-style-name="Visited_20_Internet_20_Link">https://www.yellowblissroad.com/creamy-chicken-pesto-pasta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04:46</meta:creation-date>
    <dc:creator>Generated</dc:creator>
    <dc:date>2026-09-06T17::04:46</dc:date>
    <dc:language>en-US</dc:language>
    <meta:editing-cycles>1</meta:editing-cycles>
    <meta:editing-duration>PT0S</meta:editing-duration>
    <dc:title>creamy_chicken_pesto_pasta</dc:title>
  </office:meta>
</office:document-meta>
</file>