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m_cheese_frosting"/><text:bookmark-start text:name="__RefHeading___the_best_cream_cheese_frosting_1"/><text:bookmark-start text:name="the_best_cream_cheese_frosting"/>The Best Cream Cheese Frosting<text:bookmark-end text:name="__RefHeading___the_best_cream_cheese_frosting_1"/><text:bookmark-end text:name="the_best_cream_cheese_frosting"/></text:h>
      <text:p text:style-name="Text_20_body">Yield 2 1/2 cups | Prep Time 5 minutes | Cook Time 10 minutes | Total Time 15 minutes </text:p>
      <text:p text:style-name="Text_20_body">Everyone needs a great cream cheese frosting recipe and our The Best Cream Cheese Frosting recipe won't disappoint. Sweet and creamy and delicious.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pound (4 cups) of Powdered Sugar </text:p>
        </text:list-item>
        <text:list-item>
          <text:p text:style-name="List_20_1_Content"> 1/2 cup Butter (We use Salted Sweet Cream Butter) </text:p>
        </text:list-item>
        <text:list-item>
          <text:p text:style-name="List_20_1_Content"> 8 oz. Cream Cheese </text:p>
        </text:list-item>
        <text:list-item>
          <text:p text:style-name="List_20_1_Content_Last"> 3 teaspoons of Vanilla 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Beat cream cheese, butter and vanilla in a mixer until blended.</text:p>
        </text:list-item>
        <text:list-item>
          <text:p text:style-name="Numbering_20_1_Content_Last"> Add powered sugar a cup at a time and continue to mix until sugar is incorporated.</text:p>
        </text:list-item>
      </text:list>
      <text:p text:style-name="Text_20_body"><text:a xlink:type="simple" xlink:href="https://www.twosisterscrafting.com/the-best-cream-cheese-frosting/" text:style-name="Internet_20_link" text:visited-style-name="Visited_20_Internet_20_Link">https://www.twosisterscrafting.com/the-best-cream-cheese-frostin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4::20:00</meta:creation-date>
    <dc:creator>Generated</dc:creator>
    <dc:date>2026-09-04T04::20:00</dc:date>
    <dc:language>en-US</dc:language>
    <meta:editing-cycles>1</meta:editing-cycles>
    <meta:editing-duration>PT0S</meta:editing-duration>
    <dc:title>cream_cheese_frosting</dc:title>
  </office:meta>
</office:document-meta>
</file>