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ocolate_chip_cookies"/><text:bookmark-start text:name="__RefHeading___ultimate_chocolate_chip_cookies_1"/><text:bookmark-start text:name="ultimate_chocolate_chip_cookies"/>Ultimate Chocolate Chip Cookies<text:bookmark-end text:name="__RefHeading___ultimate_chocolate_chip_cookies_1"/><text:bookmark-end text:name="ultimate_chocolate_chip_cookies"/></text:h>
      <text:p text:style-name="Text_20_body">Prep 15 min | Total 1 hr 30 min | Servings 48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1/4 cups all-purpose flour</text:p>
        </text:list-item>
        <text:list-item>
          <text:p text:style-name="List_20_1_Content"> 1 teaspoon baking soda</text:p>
        </text:list-item>
        <text:list-item>
          <text:p text:style-name="List_20_1_Content"> 1/2 teaspoon salt</text:p>
        </text:list-item>
        <text:list-item>
          <text:p text:style-name="List_20_1_Content"> 1 cup butter, softened</text:p>
        </text:list-item>
        <text:list-item>
          <text:p text:style-name="List_20_1_Content"> 3/4 cup granulated sugar</text:p>
        </text:list-item>
        <text:list-item>
          <text:p text:style-name="List_20_1_Content"> 3/4 cup packed brown sugar</text:p>
        </text:list-item>
        <text:list-item>
          <text:p text:style-name="List_20_1_Content"> 1 egg</text:p>
        </text:list-item>
        <text:list-item>
          <text:p text:style-name="List_20_1_Content"> 1 teaspoon vanilla</text:p>
        </text:list-item>
        <text:list-item>
          <text:p text:style-name="List_20_1_Content"> 2 cups semisweet chocolate chips</text:p>
        </text:list-item>
        <text:list-item>
          <text:p text:style-name="List_20_1_Content_Last"> 1 cup coarsely chopped nuts, if desired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Heat oven to 375°F. In small bowl, mix flour, baking soda and salt; set aside.</text:p>
        </text:list-item>
        <text:list-item>
          <text:p text:style-name="Numbering_20_1_Content"> In large bowl, beat softened butter and sugars with electric mixer on medium speed, or mix with spoon about 1 minute or until fluffy, scraping side of bowl occasionally. Beat in egg and vanilla until smooth.</text:p>
        </text:list-item>
        <text:list-item>
          <text:p text:style-name="Numbering_20_1_Content"> Stir in flour mixture just until blended (dough will be stiff). Stir in chocolate chips and nuts.</text:p>
        </text:list-item>
        <text:list-item>
          <text:p text:style-name="Numbering_20_1_Content"> Onto ungreased or parchment-lined cookie sheets, drop dough by rounded tablespoonfuls 2 inches apart.</text:p>
        </text:list-item>
        <text:list-item>
          <text:p text:style-name="Numbering_20_1_Content_Last"> Bake 8 to 10 minutes or until light brown (centers will be soft). Cool 2 minutes; remove from cookie sheet to cooling rack. Cool completely, about 30 minutes. Store covered in airtight container. </text:p>
        </text:list-item>
      </text:list>
      <text:p text:style-name="Text_20_body">source: <text:a xlink:type="simple" xlink:href="https://q.bettycrocker.com/recipes/ultimate-chocolate-chip-cookies/77c14e03-d8b0-4844-846d-f19304f61c57" text:style-name="Internet_20_link" text:visited-style-name="Visited_20_Internet_20_Link">https://q.bettycrocker.com/recipes/ultimate-chocolate-chip-cookies/77c14e03-d8b0-4844-846d-f19304f61c5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48:10</meta:creation-date>
    <dc:creator>Generated</dc:creator>
    <dc:date>2026-09-05T13::48:10</dc:date>
    <dc:language>en-US</dc:language>
    <meta:editing-cycles>1</meta:editing-cycles>
    <meta:editing-duration>PT0S</meta:editing-duration>
    <dc:title>chocolate_chip_cookies</dc:title>
  </office:meta>
</office:document-meta>
</file>