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cken_parmesan"/><text:bookmark-start text:name="__RefHeading___chicken_parmigiana_1"/><text:bookmark-start text:name="chicken_parmigiana"/>Chicken Parmigiana<text:bookmark-end text:name="__RefHeading___chicken_parmigiana_1"/><text:bookmark-end text:name="chicken_parmigiana"/></text:h>
      <text:p text:style-name="Text_20_body">This is officially Niall's favorite dish ever featuring breaded chicken, tomato sauce all topped with gorgeous Mozzarella. This is a simple classic that anybody can rustle up in no time.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4 Chicken breasts</text:p>
        </text:list-item>
        <text:list-item>
          <text:p text:style-name="List_20_1_Content"> 2 Cups Flour</text:p>
        </text:list-item>
        <text:list-item>
          <text:p text:style-name="List_20_1_Content">  2 Eggs </text:p>
        </text:list-item>
        <text:list-item>
          <text:p text:style-name="List_20_1_Content"> 2 Cups breadcrumbs (Panko is best for extra crispiness)</text:p>
        </text:list-item>
        <text:list-item>
          <text:p text:style-name="List_20_1_Content">  1 Tin Plum tomatoes</text:p>
        </text:list-item>
        <text:list-item>
          <text:p text:style-name="List_20_1_Content"> 2 Cloves garlic </text:p>
        </text:list-item>
        <text:list-item>
          <text:p text:style-name="List_20_1_Content"> Olive oil</text:p>
        </text:list-item>
        <text:list-item>
          <text:p text:style-name="List_20_1_Content">  1 Red onion</text:p>
        </text:list-item>
        <text:list-item>
          <text:p text:style-name="List_20_1_Content">  2 Balls fresh Mozzarella</text:p>
        </text:list-item>
        <text:list-item>
          <text:p text:style-name="List_20_1_Content_Last">  Salt and pepper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Slice the onions and finely chop the garlic. </text:p>
        </text:list-item>
        <text:list-item>
          <text:p text:style-name="Numbering_20_1_Content"> Sweat off the garlic and onions in a small pot until soft in your olive oil. </text:p>
        </text:list-item>
        <text:list-item>
          <text:p text:style-name="Numbering_20_1_Content">  When they are soft add the tomatoes turn the heat down and allow to simmer.</text:p>
        </text:list-item>
        <text:list-item>
          <text:p text:style-name="Numbering_20_1_Content">  Place 3 plates in front of you and add flour to one, the cracked eggs to the next and the breadcrumbs to the third. </text:p>
        </text:list-item>
        <text:list-item>
          <text:p text:style-name="Numbering_20_1_Content"> Butterfly the chicken breasts.</text:p>
        </text:list-item>
        <text:list-item>
          <text:p text:style-name="Numbering_20_1_Content">  Place the chicken first in to the flour, then egg then breadcrumbs Cook the breaded chicken breasts for 2 minutes on each side until golden brown. </text:p>
        </text:list-item>
        <text:list-item>
          <text:p text:style-name="Numbering_20_1_Content"> Remove the chicken from the pan, add a scoop of the tomato sauce followed by a slice of mozzarella.</text:p>
        </text:list-item>
        <text:list-item>
          <text:p text:style-name="Numbering_20_1_Content">  Place in to an oven at 200C or 400F for about 10 minutes 10.</text:p>
        </text:list-item>
        <text:list-item>
          <text:p text:style-name="Numbering_20_1_Content_Last"> Serve with the cooked pasta.</text:p>
        </text:list-item>
      </text:list>
      <text:p text:style-name="Text_20_body">Source:  Food Mob podca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5::40:48</meta:creation-date>
    <dc:creator>Generated</dc:creator>
    <dc:date>2026-09-05T05::40:48</dc:date>
    <dc:language>en-US</dc:language>
    <meta:editing-cycles>1</meta:editing-cycles>
    <meta:editing-duration>PT0S</meta:editing-duration>
    <dc:title>chicken_parmesan</dc:title>
  </office:meta>
</office:document-meta>
</file>