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fried_rice"/><text:bookmark-start text:name="__RefHeading___easy_chicken_fried_rice_1"/><text:bookmark-start text:name="easy_chicken_fried_rice"/>Easy Chicken Fried Rice<text:bookmark-end text:name="__RefHeading___easy_chicken_fried_rice_1"/><text:bookmark-end text:name="easy_chicken_fried_rice"/></text:h>
      <text:p text:style-name="Text_20_body">This Easy Chicken Fried Rice recipe is going to rock your world. The basmati rice accompanied with chicken and veggies is a combination you will make over and over! </text:p>
      <text:p text:style-name="Text_20_body">Prep Time 15 minutes | Cook Time 35 minutes | Total Time 50 minutes | Servings 6 peopl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rice</text:span></text:p>
      <text:list text:style-name="List_20_1" text:continue-numbering="false">
        <text:list-item>
          <text:p text:style-name="List_20_1_Content_First"> 1 ½ cup basmati rice, uncooked</text:p>
        </text:list-item>
        <text:list-item>
          <text:p text:style-name="List_20_1_Content"> 3 cups water</text:p>
        </text:list-item>
        <text:list-item>
          <text:p text:style-name="List_20_1_Content"> 1 lb chicken</text:p>
        </text:list-item>
        <text:list-item>
          <text:p text:style-name="List_20_1_Content"> 2 carrots, grated</text:p>
        </text:list-item>
        <text:list-item>
          <text:p text:style-name="List_20_1_Content"> 2 eggs</text:p>
        </text:list-item>
        <text:list-item>
          <text:p text:style-name="List_20_1_Content"> 3 garlic cloves, minced</text:p>
        </text:list-item>
        <text:list-item>
          <text:p text:style-name="List_20_1_Content"> 1 tsp oil</text:p>
        </text:list-item>
        <text:list-item>
          <text:p text:style-name="List_20_1_Content"> 2 Tbsp butter</text:p>
        </text:list-item>
        <text:list-item>
          <text:p text:style-name="List_20_1_Content"> green onion, to taste</text:p>
        </text:list-item>
        <text:list-item>
          <text:p text:style-name="List_20_1_Content_Last"> salt and pepper, to taste</text:p>
        </text:list-item>
      </text:list>
      <text:p text:style-name="Text_20_body"><text:span text:style-name="Strong_20_Emphasis">sauce</text:span></text:p>
      <text:list text:style-name="List_20_1" text:continue-numbering="false">
        <text:list-item>
          <text:p text:style-name="List_20_1_Content_First"> 2 tsp sesame oil</text:p>
        </text:list-item>
        <text:list-item>
          <text:p text:style-name="List_20_1_Content"> 1/3 cup soy sauce</text:p>
        </text:list-item>
        <text:list-item>
          <text:p text:style-name="List_20_1_Content_Last"> 3 Tbsp water</text:p>
        </text:list-item>
      </text:list>
      <text:h text:style-name="Heading_20_3" text:outline-level="3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casserole dish combine the rice and 3 cups water. Cook at 400F for 25-30 minutes (rice is ready when fluffy). Fluff rice, set aside to cool.</text:p>
        </text:list-item>
        <text:list-item>
          <text:p text:style-name="Numbering_20_1_Content"> In a skillet with 1 tsp oil cook the chicken until golden and fully cooked. Lightly season with salt and pepper.</text:p>
        </text:list-item>
        <text:list-item>
          <text:p text:style-name="Numbering_20_1_Content"> Remove the chicken from pan. Add 1 Tbsp butter with the carrots. Sauté over medium heat until fully cooked. Remove carrots (add to chicken).</text:p>
        </text:list-item>
        <text:list-item>
          <text:p text:style-name="Numbering_20_1_Content"> Add 1 Tbsp butter and scramble the eggs, stirring as needed.</text:p>
        </text:list-item>
        <text:list-item>
          <text:p text:style-name="Numbering_20_1_Content"> Add the chicken and carrots back to the skillet with garlic, stir to incorporate.</text:p>
        </text:list-item>
        <text:list-item>
          <text:p text:style-name="Numbering_20_1_Content"> Add rice and stir.</text:p>
        </text:list-item>
        <text:list-item>
          <text:p text:style-name="Numbering_20_1_Content_Last"> In a small bowl, combine ingredients for the sauce. Pour sauce into skillet. Add green onion. Fry another 2-3 minutes, stirring as needed. </text:p>
        </text:list-item>
      </text:list>
      <text:p text:style-name="Text_20_body"><text:span text:style-name="Strong_20_Emphasis">Notes</text:span>
You can add additional soy sauce if desired. </text:p>
      <text:p text:style-name="Text_20_body"><text:a xlink:type="simple" xlink:href="https://valentinascorner.com/wprm_print/296609" text:style-name="Internet_20_link" text:visited-style-name="Visited_20_Internet_20_Link">https://valentinascorner.com/wprm_print/29660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54:42</meta:creation-date>
    <dc:creator>Generated</dc:creator>
    <dc:date>2026-09-05T19::54:42</dc:date>
    <dc:language>en-US</dc:language>
    <meta:editing-cycles>1</meta:editing-cycles>
    <meta:editing-duration>PT0S</meta:editing-duration>
    <dc:title>chicken_fried_rice</dc:title>
  </office:meta>
</office:document-meta>
</file>