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r_siu_chinese_bbq_pork"/><text:bookmark-start text:name="__RefHeading___char_siu_chinese_bbq_pork_1"/><text:bookmark-start text:name="char_siu_chinese_bbq_pork"/>Char Siu (Chinese BBQ Pork)<text:bookmark-end text:name="__RefHeading___char_siu_chinese_bbq_pork_1"/><text:bookmark-end text:name="char_siu_chinese_bbq_pork"/></text:h>
      <text:p text:style-name="Text_20_body">Prep Time 10 mins | Cook Time 50 mins | Total Time1 hr</text:p>
      <text:p text:style-name="Text_20_body"><text:span text:style-name="Strong_20_Emphasis">Ingredients</text:span></text:p>
      <text:list text:style-name="List_20_1" text:continue-numbering="false">
        <text:list-item>
          <text:p text:style-name="List_20_1_Content_First"> 3 pounds 1.4 kg boneless pork shoulder/pork butt (select a piece with some good fat on it)</text:p>
        </text:list-item>
        <text:list-item>
          <text:p text:style-name="List_20_1_Content"> ¼ cup granulated white sugar (50g)</text:p>
        </text:list-item>
        <text:list-item>
          <text:p text:style-name="List_20_1_Content"> 2 teaspoons salt</text:p>
        </text:list-item>
        <text:list-item>
          <text:p text:style-name="List_20_1_Content"> ½ teaspoon five spice powder</text:p>
        </text:list-item>
        <text:list-item>
          <text:p text:style-name="List_20_1_Content"> ¼ teaspoon white pepper</text:p>
        </text:list-item>
        <text:list-item>
          <text:p text:style-name="List_20_1_Content"> ½ teaspoon sesame oil</text:p>
        </text:list-item>
        <text:list-item>
          <text:p text:style-name="List_20_1_Content"> 1 tablespoon Shaoxing rice wine</text:p>
        </text:list-item>
        <text:list-item>
          <text:p text:style-name="List_20_1_Content"> 1 tablespoon soy sauce</text:p>
        </text:list-item>
        <text:list-item>
          <text:p text:style-name="List_20_1_Content"> 1 tablespoon hoisin sauce</text:p>
        </text:list-item>
        <text:list-item>
          <text:p text:style-name="List_20_1_Content"> 2 teaspoons molasses</text:p>
        </text:list-item>
        <text:list-item>
          <text:p text:style-name="List_20_1_Content"> 1/8 teaspoon red food coloring (optional)</text:p>
        </text:list-item>
        <text:list-item>
          <text:p text:style-name="List_20_1_Content"> 3 cloves finely minced garlic</text:p>
        </text:list-item>
        <text:list-item>
          <text:p text:style-name="List_20_1_Content"> 2 tablespoons maltose or honey</text:p>
        </text:list-item>
        <text:list-item>
          <text:p text:style-name="List_20_1_Content_Last"> 1 tablespoon hot water</text:p>
        </text:list-item>
      </text:list>
      <text:p text:style-name="Text_20_body"><text:span text:style-name="Strong_20_Emphasis">Instructions</text:span></text:p>
      <text:list text:style-name="Numbering_20_1" text:continue-numbering="false">
        <text:list-item>
          <text:p text:style-name="Numbering_20_1_Content_First"> Cut the pork into long strips or chunks about 3 inches thick. Don’t trim any excess fat, as it will render off and add flavor.</text:p>
        </text:list-item>
        <text:list-item>
          <text:p text:style-name="Numbering_20_1_Content"> Combine the sugar, salt, five spice powder, white pepper, sesame oil, wine, soy sauce, hoisin sauce, molasses, food coloring (if using), and garlic in a bowl to make the marinade (i.e. the BBQ sauce).</text:p>
        </text:list-item>
        <text:list-item>
          <text:p text:style-name="Numbering_20_1_Content"> Reserve about 2 tablespoons of marinade and set it aside. Rub the pork with the rest of the marinade in a large bowl or baking dish. Cover and refrigerate overnight, or at least 8 hours. Cover and store the reserved marinade in the fridge as well.</text:p>
        </text:list-item>
        <text:list-item>
          <text:p text:style-name="Numbering_20_1_Content"> Preheat your oven to the highest setting (475-550ºF) with a rack positioned in the upper third of the oven.</text:p>
        </text:list-item>
        <text:list-item>
          <text:p text:style-name="Numbering_20_1_Content"> Line a sheet pan with foil and place a metal rack on top. Place the pork on the rack, leaving as much space as possible between pieces. Pour 1 ½ cups water into the pan below the rack to prevent drippings from burning or smoking.</text:p>
        </text:list-item>
        <text:list-item>
          <text:p text:style-name="Numbering_20_1_Content"> Transfer the pork to your preheated oven and roast for 25 minutes. After 25 minutes, flip the pork. If the bottom of the pan is dry, add another cup of water. Turn the pan 180 degrees to ensure even roasting. Roast another 15 minutes.</text:p>
        </text:list-item>
        <text:list-item>
          <text:p text:style-name="Numbering_20_1_Content"> Meanwhile, combine the reserved marinade with the maltose or honey (maltose is very viscous––you can heat it up in the microwave to make it easier to work with) and 1 tablespoon hot water. This will be the sauce you’ll use for basting the pork.</text:p>
        </text:list-item>
        <text:list-item>
          <text:p text:style-name="Numbering_20_1_Content"> After 40 minutes of total roasting time, baste the pork, flip it, and baste the other side as well. Roast for a final 10 minutes.</text:p>
        </text:list-item>
        <text:list-item>
          <text:p text:style-name="Numbering_20_1_Content"> By now, the pork has cooked for 50 minutes total. It should be cooked through and caramelized on top. If it’s not caramelized to your liking, you can turn the broiler on for a couple minutes to crisp the outside and add some color/flavor. Be sure not to walk away during this process, since the sweet char siu BBQ sauce can burn if left unattended. </text:p>
        </text:list-item>
        <text:list-item>
          <text:p text:style-name="Numbering_20_1_Content_Last"> Remove from the oven and baste with the last bit of reserved BBQ sauce. Let the meat rest for 10 minutes before slicing, and enjoy!</text:p>
        </text:list-item>
      </text:list>
      <text:p text:style-name="Text_20_body"><text:span text:style-name="Strong_20_Emphasis">Notes</text:span></text:p>
      <text:list text:style-name="List_20_1" text:continue-numbering="false">
        <text:list-item>
          <text:p text:style-name="LastListParagraph_List_20_1_Content_First"> Prep time does not include overnight marinating time.</text:p>
        </text:list-item>
      </text:list>
      <text:p text:style-name="Text_20_body"><text:a xlink:type="simple" xlink:href="https://thewoksoflife.com/chinese-bbq-pork-cha-siu/" text:style-name="Internet_20_link" text:visited-style-name="Visited_20_Internet_20_Link">https://thewoksoflife.com/chinese-bbq-pork-cha-si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12::33:13</meta:creation-date>
    <dc:creator>Generated</dc:creator>
    <dc:date>2026-09-05T12::33:13</dc:date>
    <dc:language>en-US</dc:language>
    <meta:editing-cycles>1</meta:editing-cycles>
    <meta:editing-duration>PT0S</meta:editing-duration>
    <dc:title>char_siu_chinese_bbq_pork</dc:title>
  </office:meta>
</office:document-meta>
</file>