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uttermilk_glaze"/><text:bookmark-start text:name="__RefHeading___buttermilk_glaze_1"/><text:bookmark-start text:name="buttermilk_glaze"/>Buttermilk Glaze<text:bookmark-end text:name="__RefHeading___buttermilk_glaze_1"/><text:bookmark-end text:name="buttermilk_glaze"/></text:h>
      <text:p text:style-name="Text_20_body">Yield: 1 1/2 cups</text:p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1 cup sugar</text:p>
        </text:list-item>
        <text:list-item>
          <text:p text:style-name="List_20_1_Content"> 1 1/2 teaspoons baking soda</text:p>
        </text:list-item>
        <text:list-item>
          <text:p text:style-name="List_20_1_Content"> 1/2 cup buttermilk</text:p>
        </text:list-item>
        <text:list-item>
          <text:p text:style-name="List_20_1_Content"> 1/2 cup butter or margarine</text:p>
        </text:list-item>
        <text:list-item>
          <text:p text:style-name="List_20_1_Content"> 1 tablespoon light corn syrup</text:p>
        </text:list-item>
        <text:list-item>
          <text:p text:style-name="List_20_1_Content_Last"> 1 teaspoon vanilla extract</text:p>
        </text:list-item>
      </text:list>
      <text:h text:style-name="Heading_20_2" text:outline-level="2"><text:bookmark-start text:name="__RefHeading___directions_3"/><text:bookmark-start text:name="directions"/>Directions<text:bookmark-end text:name="__RefHeading___directions_3"/><text:bookmark-end text:name="directions"/></text:h>
      <text:list text:style-name="Numbering_20_1" text:continue-numbering="false">
        <text:list-item>
          <text:p text:style-name="Numbering_20_1_Content_First"> Bring first 5 ingredients to a boil in a large Dutch oven over medium-high heat. </text:p>
        </text:list-item>
        <text:list-item>
          <text:p text:style-name="Numbering_20_1_Content"> Boil, stirring often, 4 minutes. </text:p>
        </text:list-item>
        <text:list-item>
          <text:p text:style-name="Numbering_20_1_Content_Last"> Remove from heat, and stir in vanilla. </text:p>
        </text:list-item>
      </text:list>
      <text:p text:style-name="Text_20_body">source: <text:a xlink:type="simple" xlink:href="https://www.southernliving.com/recipes/buttermilk-glaze-2" text:style-name="Internet_20_link" text:visited-style-name="Visited_20_Internet_20_Link">https://www.southernliving.com/recipes/buttermilk-glaze-2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5::15:48</meta:creation-date>
    <dc:creator>Generated</dc:creator>
    <dc:date>2026-09-05T05::15:48</dc:date>
    <dc:language>en-US</dc:language>
    <meta:editing-cycles>1</meta:editing-cycles>
    <meta:editing-duration>PT0S</meta:editing-duration>
    <dc:title>buttermilk_glaze</dc:title>
  </office:meta>
</office:document-meta>
</file>