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ffalo_chicken_wrap"/><text:bookmark-start text:name="__RefHeading___buffalo_chicken_wrap_1"/><text:bookmark-start text:name="buffalo_chicken_wrap"/>Buffalo Chicken Wrap<text:bookmark-end text:name="__RefHeading___buffalo_chicken_wrap_1"/><text:bookmark-end text:name="buffalo_chicken_wrap"/></text:h>
      <text:p text:style-name="Text_20_body">My favorite Buffalo Chicken Wrap includes juicy buffalo chicken layered on crunchy fresh veggies, topped with cheese and creamy dressing and wrapped tightly in a delicious flour tortilla.
Prep Time 10 mins | Cook Time 15 mins | Total Time 30 mins | Servings: 4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pound boneless skinless chicken breasts</text:p>
        </text:list-item>
        <text:list-item>
          <text:p text:style-name="List_20_1_Content"> 2 Tablespoons olive oil</text:p>
        </text:list-item>
        <text:list-item>
          <text:p text:style-name="List_20_1_Content"> 1/2 cup Frank's Hot Sauce</text:p>
        </text:list-item>
        <text:list-item>
          <text:p text:style-name="List_20_1_Content"> 1/2 teaspoon paprika</text:p>
        </text:list-item>
        <text:list-item>
          <text:p text:style-name="List_20_1_Content"> 1/2 teaspoon garlic powder</text:p>
        </text:list-item>
        <text:list-item>
          <text:p text:style-name="List_20_1_Content"> pinch of salt</text:p>
        </text:list-item>
        <text:list-item>
          <text:p text:style-name="List_20_1_Content"> 4 large flour tortillas</text:p>
        </text:list-item>
        <text:list-item>
          <text:p text:style-name="List_20_1_Content"> 1/2 cup Blue cheese or Ranch dressing</text:p>
        </text:list-item>
        <text:list-item>
          <text:p text:style-name="List_20_1_Content"> 2 cups Romaine lettuces, chopped</text:p>
        </text:list-item>
        <text:list-item>
          <text:p text:style-name="List_20_1_Content"> 1/2 cup carrot, shredded</text:p>
        </text:list-item>
        <text:list-item>
          <text:p text:style-name="List_20_1_Content"> 1/2 avocado, sliced</text:p>
        </text:list-item>
        <text:list-item>
          <text:p text:style-name="List_20_1_Content_Last"> 1/2 cup shredded cheddar cheese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Slice chicken breast into several long, thin strips.</text:p>
        </text:list-item>
        <text:list-item>
          <text:p text:style-name="Numbering_20_1_Content"> In a small bowl, whisk together olive oil, hot sauce, paprika, garlic powder and salt. Add chicken and allow to marinate for at least 10 minutes (or up to 24 hours).</text:p>
        </text:list-item>
        <text:list-item>
          <text:p text:style-name="Numbering_20_1_Content"> In a large non-stick skillet over medium-high heat, add the chicken strips. Cook until no longer pink, about 4-5 minutes. </text:p>
        </text:list-item>
        <text:list-item>
          <text:p text:style-name="Numbering_20_1_Content"> Meanwhile, place tortillas on a plate and spread with a thin layer of bleu cheese or ranch dressing. Layer with lettuce, carrots, avocado, and cheese.</text:p>
        </text:list-item>
        <text:list-item>
          <text:p text:style-name="Numbering_20_1_Content_Last"> Arrange a few chicken strips down the center of each tortilla. Wrap tightly, like a burrito. Serve with a side of hot sauce or extra dressing, if desired! Enjoy!</text:p>
        </text:list-item>
      </text:list>
      <text:p text:style-name="Text_20_body">source:  <text:a xlink:type="simple" xlink:href="https://tastesbetterfromscratch.com/buffalo-chicken-wrap/" text:style-name="Internet_20_link" text:visited-style-name="Visited_20_Internet_20_Link">https://tastesbetterfromscratch.com/buffalo-chicken-wra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9::37:38</meta:creation-date>
    <dc:creator>Generated</dc:creator>
    <dc:date>2026-09-06T19::37:38</dc:date>
    <dc:language>en-US</dc:language>
    <meta:editing-cycles>1</meta:editing-cycles>
    <meta:editing-duration>PT0S</meta:editing-duration>
    <dc:title>buffalo_chicken_wrap</dc:title>
  </office:meta>
</office:document-meta>
</file>