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ender_hollandaise_sauce"/><text:bookmark-start text:name="__RefHeading___blender_hollandaise_1"/><text:bookmark-start text:name="blender_hollandaise"/>Blender Hollandaise<text:bookmark-end text:name="__RefHeading___blender_hollandaise_1"/><text:bookmark-end text:name="blender_hollandaise"/></text:h>
      <text:p text:style-name="Text_20_body">The easiest way to get perfect Hollandaise sauce is to use a blender. This recipe has all the same ingredients as the classic, but no double boiler and no chance of the sauce separating.</text:p>
      <text:p text:style-name="Text_20_body">Original recipe yields 6 serving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3 egg yolks</text:p>
        </text:list-item>
        <text:list-item>
          <text:p text:style-name="List_20_1_Content"> ¼ teaspoon Dijon mustard</text:p>
        </text:list-item>
        <text:list-item>
          <text:p text:style-name="List_20_1_Content"> 1 tablespoon lemon juice</text:p>
        </text:list-item>
        <text:list-item>
          <text:p text:style-name="List_20_1_Content"> 1 dash hot pepper sauce (e.g. Tabasco)</text:p>
        </text:list-item>
        <text:list-item>
          <text:p text:style-name="List_20_1_Content_Last"> ½ cup butter (1 stick)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In the container of a blender, combine the egg yolks, mustard, lemon juice and hot pepper sauce. Cover, and blend for about 5 seconds.</text:p>
        </text:list-item>
        <text:list-item>
          <text:p text:style-name="Numbering_20_1_Content_Last"> Place the butter in a glass measuring cup. Heat butter in the microwave for about 1 minute, or until completely melted and hot. Set the blender on high speed, and pour the butter into the egg yolk mixture in a thin stream. It should thicken almost immediately. Keep the sauce warm until serving by placing the blender container in a pan of hot tap water.</text:p>
        </text:list-item>
      </text:list>
      <text:p text:style-name="Text_20_body">source:  <text:a xlink:type="simple" xlink:href="https://www.allrecipes.com/recipe/84214/blender-hollandaise-sauce/" text:style-name="Internet_20_link" text:visited-style-name="Visited_20_Internet_20_Link">https://www.allrecipes.com/recipe/84214/blender-hollandaise-sauc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7:03</meta:creation-date>
    <dc:creator>Generated</dc:creator>
    <dc:date>2026-09-05T07::07:03</dc:date>
    <dc:language>en-US</dc:language>
    <meta:editing-cycles>1</meta:editing-cycles>
    <meta:editing-duration>PT0S</meta:editing-duration>
    <dc:title>blender_hollandaise_sauce</dc:title>
  </office:meta>
</office:document-meta>
</file>